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nille-taler"/><text:bookmark-start text:name="__RefHeading___vanille-taler_1"/><text:bookmark-start text:name="vanille-taler"/>Vanille-Taler<text:bookmark-end text:name="__RefHeading___vanille-taler_1"/><text:bookmark-end text:name="vanille-taler"/></text:h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Text_20_body"><text:span text:style-name="Strong_20_Emphasis">Kommentar:</text:span>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www.ddws.de/gebaeck" text:style-name="Internet_20_link" text:visited-style-name="Visited_20_Internet_20_Link">Gebäck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2::45:48</meta:creation-date>
    <dc:creator>Generated</dc:creator>
    <dc:date>2026-08-14T22::45:48</dc:date>
    <dc:language>en-US</dc:language>
    <meta:editing-cycles>1</meta:editing-cycles>
    <meta:editing-duration>PT0S</meta:editing-duration>
    <dc:title>vanille-taler</dc:title>
  </office:meta>
</office:document-meta>
</file>