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b5dc64eb9dfe2f0c3b731bb2bb93c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turbo-aufstrich"/><text:bookmark-start text:name="__RefHeading___turbo_aufstrich_1"/><text:bookmark-start text:name="turbo_aufstrich"/>Turbo Aufstrich<text:bookmark-end text:name="__RefHeading___turbo_aufstrich_1"/><text:bookmark-end text:name="turbo_aufstrich"/></text:h>
      <text:p text:style-name="Text_20_body"><draw:frame draw:style-name="media" draw:name="0" text:anchor-type="as-char" draw:z-index="0" svg:width="5.29166666667cm" style:rel-width="100%" svg:height="4.22519230769cm" style:rel-height="scale"><draw:image xlink:href="Pictures/c6b5dc64eb9dfe2f0c3b731bb2bb93cd.jpg" xlink:type="simple" xlink:show="embed" xlink:actuate="onLoad"/></draw:frame><text:line-break/>
Ideal zu frischem Brot mit Tomaten</text:p>
      <text:p text:style-name="Text_20_body"><text:span text:style-name="Strong_20_Emphasis">Zubereitungszeit:</text:span> <text:line-break/>
10 Min.</text:p>
      <text:p text:style-name="Text_20_body"><text:span text:style-name="Strong_20_Emphasis"> Zutaten: </text:span> <text:line-break/>
5 Stängel glatte Petersilie<text:line-break/>
1 Schalotte<text:line-break/>
1 Scheibe Kochschinken (ca. 20 g)<text:line-break/>
50 g Frischkäse<text:line-break/>
Salz, Pfeffer</text:p>
      <text:p text:style-name="Text_20_body"><text:span text:style-name="Strong_20_Emphasis"> Zubereitung: </text:span> <text:line-break/>
Petersilie waschen und gut trocknen (trockene Kräuter sind besonders leicht zu zerkleinern). Nur die Blätter zusammen mit der geschälten, halbierten Schalotte in den Tupper®-Turbo-Chef geben und alles zerkleinern. Schinken zerpflücken und ebenfalls zerkleinern.</text:p>
      <text:p text:style-name="Text_20_body">Schneideinsatz entfernen und den Frischkäse unterrühren. Den Aufstrich mit Salz und Pfeffer abschmecken. Köstlich auf frischem Brot.<text:line-break/></text:p>
      <text:p text:style-name="Text_20_body"><text:span text:style-name="Strong_20_Emphasis"> Tip: </text:span><text:line-break/>
Für eine mediterrane Variante gebe ich noch ein paar Oliven und etwas Knoblauch hin zu.</text:p>
      <text:p text:style-name="Text_20_body">—–</text:p>
      <text:p text:style-name="Text_20_body"><text:a xlink:type="simple" xlink:href="https://www.ddws.de/kochen_mit_tupperware" text:style-name="Internet_20_link" text:visited-style-name="Visited_20_Internet_20_Link">Kochen mit Tupperware Produkte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08:00</meta:creation-date>
    <dc:creator>Generated</dc:creator>
    <dc:date>2026-09-08T16::08:00</dc:date>
    <dc:language>en-US</dc:language>
    <meta:editing-cycles>1</meta:editing-cycles>
    <meta:editing-duration>PT0S</meta:editing-duration>
    <dc:title>tupper:turbo-aufstrich</dc:title>
  </office:meta>
</office:document-meta>
</file>