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8b666ccfe43c730874ca3d9585ba18.jpg"/>
  <manifest:file-entry manifest:media-type="image/jpeg" manifest:full-path="Pictures/806a008a3b5f959e8607e63c71b8519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pper:chicken_tajine"/><text:bookmark-start text:name="__RefHeading___chicken_tajine_1"/><text:bookmark-start text:name="chicken_tajine"/>Chicken Tajine<text:bookmark-end text:name="__RefHeading___chicken_tajine_1"/><text:bookmark-end text:name="chicken_tajine"/></text:h>
      <text:p text:style-name="Text_20_body">Hähnchen auf marokkanischer Art</text:p>
      <text:p text:style-name="Text_20_body"><draw:frame draw:style-name="media" draw:name="0" text:anchor-type="as-char" draw:z-index="0" svg:width="5.29166666667cm" style:rel-width="100%" svg:height="4.93955956907cm" style:rel-height="scale"><draw:image xlink:href="Pictures/9a8b666ccfe43c730874ca3d9585ba18.jpg" xlink:type="simple" xlink:show="embed" xlink:actuate="onLoad"/></draw:frame> mit Couscous und Gemüse <draw:frame draw:style-name="media" draw:name="1" text:anchor-type="as-char" draw:z-index="1" svg:width="5.29166666667cm" style:rel-width="100%" svg:height="3.95241769547cm" style:rel-height="scale"><draw:image xlink:href="Pictures/806a008a3b5f959e8607e63c71b8519c.jpg" xlink:type="simple" xlink:show="embed" xlink:actuate="onLoad"/></draw:frame></text:p>
      <text:p text:style-name="Text_20_body">Hier eine Variante die schnell und einfach im Tupperware MicroQuick - dem Schnellkochtopf für die Mikrowelle -  zubereitet wird. </text:p>
      <text:p text:style-name="Horizontal_20_Line"/>
      <text:p text:style-name="Text_20_body"><text:span text:style-name="Strong_20_Emphasis">Vorbereitungszeit:</text:span> 15 Min.<text:line-break/>
<text:span text:style-name="Strong_20_Emphasis">Mikrowelle:</text:span> 13 min bei 900 Watt<text:line-break/>
<text:span text:style-name="Strong_20_Emphasis">Stehzeit:</text:span> 10 Min.<text:line-break/></text:p>
      <text:p text:style-name="Text_20_body"><text:span text:style-name="Strong_20_Emphasis">Zutaten:</text:span><text:line-break/>
500 g Hähnchenbrust<text:line-break/>
2 EL gemahlener Kreuzkümmel<text:line-break/>
1 EL gemahlener Koriander<text:line-break/>
1 EL gemahlene Kurkuma <text:line-break/>
2 TL Salz Pfeffer <text:line-break/>
2 EL Mehl <text:line-break/>
100 g Soft-Aprikosen <text:line-break/>
100 g Zwiebeln <text:line-break/>
3 Knoblauchzehen <text:line-break/>
15 g frischen Ingwer <text:line-break/>
1 Dose stückige Tomaten (400 g) <text:line-break/>
250 ml gut gewürzte Brühe<text:line-break/></text:p>
      <text:p text:style-name="Text_20_body"><text:span text:style-name="Strong_20_Emphasis">Zubereitung:</text:span> <text:line-break/>
1. Hähnchenbrust grob zerteilen. Gewürze und Mehl mischen. Hähnchenstücke damit sorgfältig einreiben und in den MicroQuick legen. Aprikosen in Streifen schneiden und dazugeben. <text:line-break/></text:p>
      <text:p text:style-name="Text_20_body">2. Zwiebeln, Knoblauchzehen und Ingwer schälen und fein zerkleinern. Mit stückigen Tomaten und Brühe verrühren. Alles zu den Hähnchen- und Aprikosenstücken geben und gut miteinander vermischen. <text:line-break/></text:p>
      <text:p text:style-name="Text_20_body">3. MicroQuick sorgfältig verschließen und alles für 13 Minuten bei 900 Watt in der Mikrowelle garen. Anschließend 10 Minuten stehen lassen. Je nach Geschmack nochmal mit Salz abschmecken.<text:line-break/></text:p>
      <text:p text:style-name="Horizontal_20_Line"/>
      <text:p text:style-name="Text_20_body">Anmerkungen:</text:p>
      <text:p text:style-name="Horizontal_20_Line"/>
      <text:p text:style-name="Text_20_body">Historie:<text:line-break/></text:p>
      <text:p text:style-name="Horizontal_20_Line"/>
      <text:p text:style-name="Text_20_body">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1:57</meta:creation-date>
    <dc:creator>Generated</dc:creator>
    <dc:date>2026-08-24T01::41:57</dc:date>
    <dc:language>en-US</dc:language>
    <meta:editing-cycles>1</meta:editing-cycles>
    <meta:editing-duration>PT0S</meta:editing-duration>
    <dc:title>tupper:chicken_tajine</dc:title>
  </office:meta>
</office:document-meta>
</file>