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b4584825d930ff40eb736c8ae9ed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essspeisen:lemon_meringue_pie"/><text:bookmark-start text:name="__RefHeading___lemon_meringue_pie_1"/><text:bookmark-start text:name="lemon_meringue_pie"/>Lemon Meringue Pie<text:bookmark-end text:name="__RefHeading___lemon_meringue_pie_1"/><text:bookmark-end text:name="lemon_meringue_pie"/></text:h>
      <text:p text:style-name="Text_20_body"><draw:frame draw:style-name="media" draw:name="0" text:anchor-type="as-char" draw:z-index="0" svg:width="5.29166666667cm" style:rel-width="100%" svg:height="4.2004804139cm" style:rel-height="scale"><draw:image xlink:href="Pictures/2db4584825d930ff40eb736c8ae9ed89.jpg" xlink:type="simple" xlink:show="embed" xlink:actuate="onLoad"/></draw:frame><text:line-break/></text:p>
      <text:p text:style-name="Text_20_body">Die Südafrikaner sind einfach ein süsses Volk und lieben ihre Desserts, die sie 'Pudding' nennen. Dazu zählt auch der Lemon Meringue Pie.</text:p>
      <text:p text:style-name="Horizontal_20_Line"/>
      <text:p text:style-name="Text_20_body"><text:span text:style-name="Strong_20_Emphasis">Zutaten:</text:span><text:line-break/></text:p>
      <text:p text:style-name="Text_20_body">Füllung<text:line-break/>
1 Tasse Zucker<text:line-break/>
5 EL Speisestärke<text:line-break/>
1/4 TL Salz<text:line-break/>
1 Tasse Wasser<text:line-break/>
1/2 Tasse Milch<text:line-break/>
4 große Eigelb<text:line-break/>
2 EL Butter<text:line-break/>
1/2 Tasse frischer Zitronensaft<text:line-break/>
2 TL frisch geriebene Zitronenschale<text:line-break/></text:p>
      <text:p text:style-name="Text_20_body">Baiser<text:line-break/>
4 große Eiweiß<text:line-break/>
1/4 TL Backpulver<text:line-break/>
1/2 Tasse Zucker<text:line-break/></text:p>
      <text:p text:style-name="Text_20_body"><text:span text:style-name="Strong_20_Emphasis">Zubereitung:</text:span><text:line-break/>
1. Ofen vorheizen auf 180° C.</text:p>
      <text:p text:style-name="Text_20_body">2. Backe die gekühlte Pie-Kruste in der Mitte des Ofens für 20 Minuten bis die Schale goldbraun ist, abkühlen lassen</text:p>
      <text:p text:style-name="Text_20_body">3. Für die Füllung: In einem mittleren Topf Zucker, Speisestärke, Salz schrittweise in Wasser und Milch mit einem Schneebesen verquirlen. So lange schlagen, bis Speisestärke gelöst ist; verrühre in einer Schüssel die Eigelb und koche die Milch-Mischung bei mittlerer Hitze, bis sie zum Kochen kommt; mit dem Schneebesen allmählich das Milch-Gemisch in Eigelb und Dotter verquirlen; Simmern lassen, schlagen, vom Herd nehmen und Butter, Zitronensaft und –schale hinzufügen</text:p>
      <text:p text:style-name="Text_20_body">4. Für Baiser: Eiweiß mit Backpulver und einer Prise Salz schlagen; langsam den Zucker hinzufügen, bis der Baiser steif ist</text:p>
      <text:p text:style-name="Text_20_body">5. Die Zitronencreme in die Pie-Form geben und auffüllen; Baiser auf den Pie geben und bei Wunsch in Spitzen hochziegen und ca. 15 Minuten, bis der Baiser golden ist, backen; vollständig abkühlen und dann Servieren.</text:p>
      <text:p text:style-name="Horizontal_20_Line"/>
      <text:p text:style-name="Text_20_body">Historie und Notizen:<text:line-break/></text:p>
      <text:p text:style-name="Horizontal_20_Line"/>
      <text:p text:style-name="Text_20_body"><text:a xlink:type="simple" xlink:href="https://www.ddws.de/sued-afrikanisches_vom_feuer:start" text:style-name="Internet_20_link" text:visited-style-name="Visited_20_Internet_20_Link">Süd-Afri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0::22:47</meta:creation-date>
    <dc:creator>Generated</dc:creator>
    <dc:date>2026-09-11T00::22:47</dc:date>
    <dc:language>en-US</dc:language>
    <meta:editing-cycles>1</meta:editing-cycles>
    <meta:editing-duration>PT0S</meta:editing-duration>
    <dc:title>suessspeisen:lemon_meringue_pie</dc:title>
  </office:meta>
</office:document-meta>
</file>