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a5d584001611ce6cdeacf4f8a2bc37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ommerdrinks:gin_juice"/><text:bookmark-start text:name="__RefHeading___gin_juice_1"/><text:bookmark-start text:name="gin_juice"/>Gin &amp; Juice<text:bookmark-end text:name="__RefHeading___gin_juice_1"/><text:bookmark-end text:name="gin_juice"/></text:h>
      <text:p text:style-name="Text_20_body"><draw:frame draw:style-name="media" draw:name="0" text:anchor-type="as-char" draw:z-index="0" svg:width="10.5833333333cm" svg:height="6.92464192708cm"><draw:image xlink:href="Pictures/fa5d584001611ce6cdeacf4f8a2bc37c.jpg" xlink:type="simple" xlink:show="embed" xlink:actuate="onLoad"/></draw:frame>
Eine Renaissance erlebte der Drink 1994 nach der Veröffentlichung des Album „Doggystyle“ von Snoop Dogg, auf dem ein Lied nach diesem Cocktail benannt ist. <text:line-break/>
Zur Traubenernte mit frischem roten Traubensaft und viel Eis, ist dieser Drink ein echter Feierabend-Cocktail an einem sonnigen Herbst-Tag.</text:p>
      <text:p text:style-name="Horizontal_20_Line"/>
      <text:p text:style-name="Text_20_body"><text:span text:style-name="Strong_20_Emphasis">Zutaten:</text:span><text:line-break/>
2 cl Dry-Gin <text:line-break/>
5 cl Traubensaft rot<text:line-break/>
1 Scheibe Zitrone<text:line-break/></text:p>
      <text:p text:style-name="Text_20_body"><text:span text:style-name="Strong_20_Emphasis">Zubereitung</text:span><text:line-break/>
Gin in ein Glas geben und mit Eiswürfel, bis auf 1/3 auffüllen.<text:line-break/>
Mit Traubensaft auffüllen, und mit einem Barlöffel umrühren.<text:line-break/>
Mit der Zitrone garnieren.<text:line-break/></text:p>
      <text:p text:style-name="Text_20_body"><text:span text:style-name="Strong_20_Emphasis">Tip:</text:span><text:line-break/>
Den Dry-Gin durch einen <text:span text:style-name="Emphasis">Gin Mare Mediterranean Gin 42,7%</text:span> ersetzen. Dieser Gin ist ein kräftiger, vielschichtiger und würziger Gin von der spanischen Costa Dorade. Mit einer in Scheiben geschnittener Erdbeere, ist es dann auch für meine Frau eine Versuchung. <text:line-break/></text:p>
      <text:p text:style-name="Horizontal_20_Line"/>
      <text:p text:style-name="Text_20_body"><text:a xlink:type="simple" xlink:href="https://www.ddws.de/sommerdrinks:sommerdrinks" text:style-name="Internet_20_link" text:visited-style-name="Visited_20_Internet_20_Link">"for the Summertime"</text:a><text:line-break/>
<text:a xlink:type="simple" xlink:href="https://www.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06::07:42</meta:creation-date>
    <dc:creator>Generated</dc:creator>
    <dc:date>2026-09-16T06::07:42</dc:date>
    <dc:language>en-US</dc:language>
    <meta:editing-cycles>1</meta:editing-cycles>
    <meta:editing-duration>PT0S</meta:editing-duration>
    <dc:title>sommerdrinks:gin_juice</dc:title>
  </office:meta>
</office:document-meta>
</file>