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1506e9bcb2f66411d0865c3f0121e1f.jpeg"/>
  <manifest:file-entry manifest:media-type="image/jpeg" manifest:full-path="Pictures/b187f513c011132b1226e8b204622aa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cones"/><text:bookmark-start text:name="__RefHeading___scone_oder_scones_1"/><text:bookmark-start text:name="scone_oder_scones"/>Scone oder Scones<text:bookmark-end text:name="__RefHeading___scone_oder_scones_1"/><text:bookmark-end text:name="scone_oder_scones"/></text:h>
      <text:p text:style-name="Text_20_body"><draw:frame draw:style-name="media" draw:name="0" text:anchor-type="as-char" draw:z-index="0" svg:width="5.29166666667cm" style:rel-width="100%" svg:height="7.05555555556cm" style:rel-height="scale"><draw:image xlink:href="Pictures/f1506e9bcb2f66411d0865c3f0121e1f.jpeg" xlink:type="simple" xlink:show="embed" xlink:actuate="onLoad"/></draw:frame>  <draw:frame draw:style-name="media" draw:name="1" text:anchor-type="as-char" draw:z-index="1" svg:width="5.29166666667cm" style:rel-width="100%" svg:height="3.6797947197cm" style:rel-height="scale"><draw:image xlink:href="Pictures/b187f513c011132b1226e8b204622aad.jpg" xlink:type="simple" xlink:show="embed" xlink:actuate="onLoad"/></draw:frame></text:p>
      <text:p text:style-name="Text_20_body">…ein von den britischen Inseln stammendes Gebäck welches vorzugsweise zur Tea-Time gereicht wird.<text:line-break/>
Die weichen, krustenlosen Scones werden in Großbritannien und Irland traditionell warm mit Butter, Konfitüre oder Honig gegessen, zum Tee aber vor allem mit Clotted Cream. Besonders in England besteht die Tradition, den Scone zuerst mit Konfitüre und danach mit Clotted cream zu bestreichen. Dies führt zu einer anhaltenden Debatte über die korrekte Art, einen Scone zu essen.<text:line-break/>
Es gibt eine Vielzahl von Varianten, die meist auf regionalen Gegebenheiten herrüren. So z.B. folgende:</text:p>
      <text:list text:style-name="List_20_1" text:continue-numbering="false">
        <text:list-item>
          <text:p text:style-name="List_20_1_Content_First"> Irland und Schottland mit Kartoffelbrei und Butter</text:p>
        </text:list-item>
        <text:list-item>
          <text:p text:style-name="List_20_1_Content"> USA und Canada mit Nüssen und Beeren</text:p>
        </text:list-item>
        <text:list-item>
          <text:p text:style-name="List_20_1_Content"> Südamerika mit Clotted cream und Cheddar</text:p>
        </text:list-item>
        <text:list-item>
          <text:p text:style-name="List_20_1_Content_Last"> meine bevorzugte Variante ist mit Cheddar, Nüssen und Kräutern</text:p>
        </text:list-item>
      </text:list>
      <text:p text:style-name="Horizontal_20_Line"/>
      <text:p text:style-name="Text_20_body"><text:span text:style-name="Strong_20_Emphasis">Zutaten:</text:span> für die süße Variante <text:line-break/>
230 g Mehl Type 405 <text:line-break/>
3 Tl Backpulver <text:line-break/>
etwas Salz <text:line-break/>
50 g Butter kalt <text:line-break/>
2 El Honig <text:line-break/>
150 g Buttermilch <text:line-break/>
50 g Rosinen <text:line-break/></text:p>
      <text:p text:style-name="Text_20_body"><text:span text:style-name="Strong_20_Emphasis">Zutaten:</text:span> für meine Variante <text:line-break/>
1 Tl Backpulver <text:line-break/>
125 g Butter kalt <text:line-break/>
159 g Buttermilch <text:line-break/>
1 Ei <text:line-break/>
75 g Cheddar gerieben <text:line-break/>
4 El Kräuter frisch (z. B. Schnittlauch, Petersilie, Estragon, Basilikum) <text:line-break/>
60 g Maisgrieß (alternativ Hartweizengrieß ) <text:line-break/>
1 Tl Natron Pulver <text:line-break/>
½ Tl Salz <text:line-break/>
30 g Walnüsse (alternativ Kürbis-, Sonnenblumen-,Pinienkerne) grob gehackt <text:line-break/>
240 g Mehl Type 405 o. 550 <text:line-break/>
1 Tl Zucker <text:line-break/></text:p>
      <text:p text:style-name="Text_20_body"><text:span text:style-name="Strong_20_Emphasis">Zubereitung:</text:span> <text:line-break/>
Diese ist bei beiden Varianten gleich. <text:line-break/>
Trockene Zutaten in einer Schüssel vermengen. Die Kerne (Nüsse), Käse und die fein gehackten Kräuter vermischen. Die kalten Butterwürfel, Buttermilch und Ei zugeben. Den Teig grob verkneten. Dieser sollte krümelig sein.  <text:line-break/>
Teig auf eine bemehlte Arbeitfläche zu einem Kreis, (ca. 20cm im Durchmesser) formen und in 8 portionnen teilen. Die kleinen „Tortenstücke“ mit etwas Abstand auf ein Backpapier absetzen und bei 190°C Umluft ca. 13 Min. backen bis eine schöne Farbe ereicht ist. <text:line-break/>
Aus dem Ofen nehmen und am besten noch warm servieren.</text:p>
      <text:p text:style-name="Text_20_body"><text:span text:style-name="Strong_20_Emphasis">Tip:</text:span></text:p>
      <text:p text:style-name="Text_20_body"><text:span text:style-name="Strong_20_Emphasis">Historie:</text:span> <text:line-break/>
19.2.2026 für diese Doku <text:line-break/></text:p>
      <text:p text:style-name="Horizontal_20_Line"/>
      <text:p text:style-name="Text_20_body"><text:a xlink:type="simple" xlink:href="https://www.ddws.de/gebaeck" text:style-name="Internet_20_link" text:visited-style-name="Visited_20_Internet_20_Link">gebaeck</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04::22:28</meta:creation-date>
    <dc:creator>Generated</dc:creator>
    <dc:date>2026-08-25T04::22:28</dc:date>
    <dc:language>en-US</dc:language>
    <meta:editing-cycles>1</meta:editing-cycles>
    <meta:editing-duration>PT0S</meta:editing-duration>
    <dc:title>scones</dc:title>
  </office:meta>
</office:document-meta>
</file>