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uerbraten_vom_rinderfilet"/><text:bookmark-start text:name="__RefHeading___sauerbraten_vom_rinderfilet_1"/><text:bookmark-start text:name="sauerbraten_vom_rinderfilet"/>Sauerbraten vom Rinderfilet<text:bookmark-end text:name="__RefHeading___sauerbraten_vom_rinderfilet_1"/><text:bookmark-end text:name="sauerbraten_vom_rinderfilet"/></text:h>
      <text:p text:style-name="Text_20_body">eine Idee von Bijörn Freitag wieder belebt.</text:p>
      <text:p text:style-name="Text_20_body">Ich hatte das „Sauerbraten-Steak“ als Medaillons, schon zu meiner aktiven Zeit als Koch im Haus Hötten in Grafenmühle / Bottrop, auf meiner Speisenkarte, und sehr beliebt in den Variationen mit Schweine-, Kalbsfilet und Backpflaumen, Windschwein mit Kirschen sowie Kasslerfilet mit Ananas und Schokoladensauce. <text:line-break/></text:p>
      <text:p text:style-name="Text_20_body">Hier möchte ich meine Variation mit Entrecote vom Rind zubereiten.</text:p>
      <text:p text:style-name="Horizontal_20_Line"/>
      <text:p text:style-name="Text_20_body"><text:span text:style-name="Strong_20_Emphasis">Zutaten:</text:span><text:line-break/>
700-800 g Roastbeef in 4 Scheiben portioniert <text:line-break/>
0,5 l Rotwein<text:line-break/>
0,2 l Kalbsfond hell<text:line-break/>
0,1 l (dunkler) Balsamicoessig<text:line-break/>
1 Zwiebel gewürfelt<text:line-break/>
5 Nelken<text:line-break/>
2 Lorbeerblätter<text:line-break/>
1 EL Zucker<text:line-break/>
einige schwarze Pfefferkörner<text:line-break/>
2 EL Butterschmalz zum Braten<text:line-break/>
200 ml dunkler Kalbsfond oder Jus<text:line-break/>
2 EL eingeweichte Rosinen<text:line-break/>
1 EL kalte Butter zum Binden der Sc.<text:line-break/>
etwas Petersilie zum Garnieren<text:line-break/></text:p>
      <text:p text:style-name="Text_20_body"><text:span text:style-name="Strong_20_Emphasis">Zubereitung:</text:span><text:line-break/></text:p>
      <text:p text:style-name="Horizontal_20_Line"/>
      <text:p text:style-name="Text_20_body"><text:a xlink:type="simple" xlink:href="https://www.ddws.de/festliche_menues" text:style-name="Internet_20_link" text:visited-style-name="Visited_20_Internet_20_Link">festliche Menüs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47:00</meta:creation-date>
    <dc:creator>Generated</dc:creator>
    <dc:date>2026-08-13T22::47:00</dc:date>
    <dc:language>en-US</dc:language>
    <meta:editing-cycles>1</meta:editing-cycles>
    <meta:editing-duration>PT0S</meta:editing-duration>
    <dc:title>sauerbraten_vom_rinderfilet</dc:title>
  </office:meta>
</office:document-meta>
</file>