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ueche"/><text:bookmark-start text:name="__RefHeading___erfahrungsberichtkueche_vom_kuechentreff-oberhausen_1"/><text:bookmark-start text:name="erfahrungsberichtkueche_vom_kuechentreff-oberhausen"/>Erfahrungsbericht: Küche vom KüchenTreff-Oberhausen<text:bookmark-end text:name="__RefHeading___erfahrungsberichtkueche_vom_kuechentreff-oberhausen_1"/><text:bookmark-end text:name="erfahrungsberichtkueche_vom_kuechentreff-oberhausen"/></text:h>
      <text:p text:style-name="Text_20_body">Meinen Frust über das o.g. Unternehmen möchte ich hier mal nieder schreiben. Habe diesen Blog in mehreren Kapiteln aufgeteilt damit etwas Struktur in das Projekt kommt:
Habe mich entschlossen diese Website zu schreiben da einige Bewertungen ganz schnell wieder nach unten gelangen. Cool wenn mann in so kurzer Zeit so viele Küchen verkaufen kann.</text:p>
      <text:h text:style-name="Heading_20_3" text:outline-level="3"><text:bookmark-start text:name="__RefHeading___time-line_2"/><text:bookmark-start text:name="time-line"/>[[Time-Line]]<text:bookmark-end text:name="__RefHeading___time-line_2"/><text:bookmark-end text:name="time-line"/></text:h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h text:style-name="Heading_20_3" text:outline-level="3"><text:bookmark-start text:name="__RefHeading___dokumente_4"/><text:bookmark-start text:name="dokumente"/>Dokumente<text:bookmark-end text:name="__RefHeading___dokumente_4"/><text:bookmark-end text:name="dokumen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8::39:27</meta:creation-date>
    <dc:creator>Generated</dc:creator>
    <dc:date>2026-09-10T18::39:27</dc:date>
    <dc:language>en-US</dc:language>
    <meta:editing-cycles>1</meta:editing-cycles>
    <meta:editing-duration>PT0S</meta:editing-duration>
    <dc:title>kueche</dc:title>
  </office:meta>
</office:document-meta>
</file>