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raeuterbraten_vom_limousin-rind"/><text:bookmark-start text:name="__RefHeading___kraeuterbraten_1"/><text:bookmark-start text:name="kraeuterbraten"/>Kräuterbraten<text:bookmark-end text:name="__RefHeading___kraeuterbraten_1"/><text:bookmark-end text:name="kraeuterbraten"/></text:h>
      <text:p text:style-name="Text_20_body">vom Limousinen Rind mit Pilzrahnsauce</text:p>
      <text:p text:style-name="Text_20_body"><text:span text:style-name="Strong_20_Emphasis">Zutaten:</text:span><text:line-break/></text:p>
      <text:p text:style-name="Text_20_body"><text:span text:style-name="Strong_20_Emphasis">Zubereitung:</text:span></text:p>
      <text:p text:style-name="Horizontal_20_Line"/>
      <text:p text:style-name="Text_20_body"><text:a xlink:type="simple" xlink:href="https://www.ddws.de/festliche_menues" text:style-name="Internet_20_link" text:visited-style-name="Visited_20_Internet_20_Link">festliche Menü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4::05:30</meta:creation-date>
    <dc:creator>Generated</dc:creator>
    <dc:date>2026-09-08T14::05:30</dc:date>
    <dc:language>en-US</dc:language>
    <meta:editing-cycles>1</meta:editing-cycles>
    <meta:editing-duration>PT0S</meta:editing-duration>
    <dc:title>kraeuterbraten_vom_limousin-rind</dc:title>
  </office:meta>
</office:document-meta>
</file>