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3ae16b288992b90be3ef3b5b8bbf79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auptgang:pastinaken"/><text:bookmark-start text:name="__RefHeading___pastinaken_1"/><text:bookmark-start text:name="pastinaken"/>Pastinaken<text:bookmark-end text:name="__RefHeading___pastinaken_1"/><text:bookmark-end text:name="pastinaken"/></text:h>
      <text:p text:style-name="Text_20_body"><draw:frame draw:style-name="media" draw:name="0" text:anchor-type="as-char" draw:z-index="0" svg:width="5.29166666667cm" style:rel-width="100%" svg:height="2.97833110517cm" style:rel-height="scale"><draw:image xlink:href="Pictures/93ae16b288992b90be3ef3b5b8bbf79e.jpg" xlink:type="simple" xlink:show="embed" xlink:actuate="onLoad"/></draw:frame></text:p>
      <text:p text:style-name="Text_20_body">Pastinaken sind eine Petersilienart mit einer karottenförmigen Wurzel und schmecken süßlich-würzig. Zubereitet werden sie wie Karotten, Schwarzwurzeln oder Weiße-Rüben. Mann kann sie auch frittieren oder als Püree oder <text:a xlink:type="simple" xlink:href="https://www.ddws.de/espuma:start" text:style-name="Internet_20_link" text:visited-style-name="Visited_20_Internet_20_Link">Espuma</text:a> reichen. Die Pastinake ist reich an Kalium und Folssäure.</text:p>
      <text:p text:style-name="Text_20_body">Hier mal einige Gerichte mit dieser Wurzel:</text:p>
      <text:p text:style-name="Horizontal_20_Line"/>
      <text:p text:style-name="Text_20_body"><text:a xlink:type="simple" xlink:href="https://www.ddws.de/hauptgang:pastinaken-bratling" text:style-name="Internet_20_link" text:visited-style-name="Visited_20_Internet_20_Link">Pastinaken-Bratling</text:a> <text:line-break/>
… auch als eine Beilage</text:p>
      <text:p text:style-name="Text_20_body"><text:a xlink:type="simple" xlink:href="https://www.ddws.de/hauptgang:pastinaken-apfel-salat" text:style-name="Internet_20_link" text:visited-style-name="Visited_20_Internet_20_Link">Pastinaken-Apfel-Salat</text:a> <text:line-break/>
… nicht nur als Beilage</text:p>
      <text:p text:style-name="Text_20_body"><text:a xlink:type="simple" xlink:href="https://www.ddws.de/hauptgang:pastinaken-eintopf" text:style-name="Internet_20_link" text:visited-style-name="Visited_20_Internet_20_Link">Pastinaken-Eintopf</text:a> <text:line-break/>
… auch für den <text:a xlink:type="simple" xlink:href="https://www.ddws.de/eintopf:start" text:style-name="Internet_20_link" text:visited-style-name="Visited_20_Internet_20_Link">Dutch-Oven</text:a></text:p>
      <text:p text:style-name="Text_20_body"><text:a xlink:type="simple" xlink:href="https://www.ddws.de/hauptgang:pastinaken-puffer" text:style-name="Internet_20_link" text:visited-style-name="Visited_20_Internet_20_Link">Pastinaken-Puffer</text:a> <text:line-break/>
… auch eine Alternative zu Kartoffel-Rösti</text:p>
      <text:p text:style-name="Text_20_body"><text:a xlink:type="simple" xlink:href="https://www.ddws.de/hauptgang:pastinaken-suppe" text:style-name="Internet_20_link" text:visited-style-name="Visited_20_Internet_20_Link">Pastinaken-Suppe</text:a> <text:line-break/>
… nicht nur etwas für den Suppenkasper</text:p>
      <text:p text:style-name="Horizontal_20_Line"/>
      <text:p text:style-name="Text_20_body"><text:a xlink:type="simple" xlink:href="https://www.ddws.de/hauptgang:start" text:style-name="Internet_20_link" text:visited-style-name="Visited_20_Internet_20_Link">Hauptgerichte: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8::39:23</meta:creation-date>
    <dc:creator>Generated</dc:creator>
    <dc:date>2026-08-30T18::39:23</dc:date>
    <dc:language>en-US</dc:language>
    <meta:editing-cycles>1</meta:editing-cycles>
    <meta:editing-duration>PT0S</meta:editing-duration>
    <dc:title>hauptgang:pastinaken</dc:title>
  </office:meta>
</office:document-meta>
</file>