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lueh-gin"/><text:bookmark-start text:name="__RefHeading___glueh-gin_1"/><text:bookmark-start text:name="glueh-gin"/>Glüh-Gin<text:bookmark-end text:name="__RefHeading___glueh-gin_1"/><text:bookmark-end text:name="glueh-gin"/></text:h>
      <text:p text:style-name="Text_20_body">Ein tolles Getränk in der kalten Jahreszeit. Es lohnt sich und ist eine Alternative zum
Glühwein. Einfach …. Ehrlich.</text:p>
      <text:p text:style-name="Text_20_body"><text:span text:style-name="Strong_20_Emphasis">Zutaten</text:span></text:p>
      <text:p text:style-name="Text_20_body">1 Liter Apfelsaft<text:line-break/>
2 Orangen (unbehandelt)<text:line-break/>
ca. 3 cm Ingwer<text:line-break/>
2 Zimtstangen<text:line-break/>
5 Gewürznelken<text:line-break/>
3 Sternanis<text:line-break/></text:p>
      <text:p text:style-name="Text_20_body"><text:span text:style-name="Strong_20_Emphasis">Zubereitung:</text:span></text:p>
      <text:p text:style-name="Text_20_body">Zesten von den Orangen schälen<text:line-break/>
 Orangen auspressen<text:line-break/>
 Ingwer schälen und in Scheiben schneiden<text:line-break/>
 Apfelsaft in einen Topf oder Kanne füllen und erhitzen<text:line-break/>
 Zesten und Orangesaft, Zimtstangen und restliche Gewürze ebenfalls dazu. Alles einmal aufkochen, und in einer Tasse servieren. Zum Schluss mit einem guten Schuss Gin auffüllen und genießen.</text:p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text:line-break/>
<text:a xlink:type="simple" xlink:href="https://www.ddws.de/wintertrunk" text:style-name="Internet_20_link" text:visited-style-name="Visited_20_Internet_20_Link">Getränke für die kalte Jahresze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7::15:48</meta:creation-date>
    <dc:creator>Generated</dc:creator>
    <dc:date>2026-08-12T17::15:48</dc:date>
    <dc:language>en-US</dc:language>
    <meta:editing-cycles>1</meta:editing-cycles>
    <meta:editing-duration>PT0S</meta:editing-duration>
    <dc:title>glueh-gin</dc:title>
  </office:meta>
</office:document-meta>
</file>