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baeck:nussecken"/><text:bookmark-start text:name="__RefHeading___nussecken_1"/><text:bookmark-start text:name="nussecken"/>Nussecken<text:bookmark-end text:name="__RefHeading___nussecken_1"/><text:bookmark-end text:name="nussecken"/></text:h>
      <text:p text:style-name="Text_20_body">nach einem Rezept von Guildo Horn</text:p>
      <text:p text:style-name="Horizontal_20_Line"/>
      <text:p text:style-name="Text_20_body"><text:span text:style-name="Strong_20_Emphasis">Zutaten:</text:span> für ein Blech <text:line-break/>
… für den Teig: <text:line-break/>
300 gr. Weizenmehl <text:line-break/>
100 gr.Zucker <text:line-break/>
1 TL. Backpulver <text:line-break/>
2 TL. Vanillinzucker
130 gr. Butter weiche
2 St. Eier</text:p>
      <text:p text:style-name="Text_20_body">… für den Belag: <text:line-break/>
7 EL. Aprikosenmarmelade <text:line-break/>
200 gr. Butter<text:line-break/>
200 gr. Zucker <text:line-break/>
3 TL. Vanillezucker <text:line-break/>
4 EL Wasser <text:line-break/>
200 gr. Haselnüsse gehackt <text:line-break/>
200 gr. Mandeln gehackt  <text:line-break/></text:p>
      <text:p text:style-name="Horizontal_20_Line"/>
      <text:p text:style-name="Text_20_body"><text:a xlink:type="simple" xlink:href="https://www.ddws.de/gebaeck" text:style-name="Internet_20_link" text:visited-style-name="Visited_20_Internet_20_Link">Gebäck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9::56:02</meta:creation-date>
    <dc:creator>Generated</dc:creator>
    <dc:date>2026-08-12T09::56:02</dc:date>
    <dc:language>en-US</dc:language>
    <meta:editing-cycles>1</meta:editing-cycles>
    <meta:editing-duration>PT0S</meta:editing-duration>
    <dc:title>gebaeck:nussecken</dc:title>
  </office:meta>
</office:document-meta>
</file>