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b4098760181ea53ccdc47d730e055a.jpg"/>
  <manifest:file-entry manifest:media-type="image/jpeg" manifest:full-path="Pictures/979210682197d23e44a721061c03dfa0.jpg"/>
  <manifest:file-entry manifest:media-type="image/jpeg" manifest:full-path="Pictures/588318beaed329bded3e7219a8198a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gegrillter_flammkuchen"/><text:bookmark-start text:name="__RefHeading___flammkuchen_1"/><text:bookmark-start text:name="flammkuchen"/>Flammkuchen<text:bookmark-end text:name="__RefHeading___flammkuchen_1"/><text:bookmark-end text:name="flammkuchen"/></text:h>
      <text:p text:style-name="Text_20_body">… vom Pizza-Stein aus dem Grill. Nach „Elsässer-Art“ und eine <text:span text:style-name="Strong_20_Emphasis">Süße</text:span>-Variante zum Dessert. <text:line-break/>
<draw:frame draw:style-name="media" draw:name="0" text:anchor-type="as-char" draw:z-index="0" svg:width="10.5833333333cm" svg:height="10.5833333333cm"><draw:image xlink:href="Pictures/27b4098760181ea53ccdc47d730e055a.jpg" xlink:type="simple" xlink:show="embed" xlink:actuate="onLoad"/></draw:frame> <draw:frame draw:style-name="media" draw:name="1" text:anchor-type="as-char" draw:z-index="1" svg:width="10.5833333333cm" svg:height="10.5006510417cm"><draw:image xlink:href="Pictures/979210682197d23e44a721061c03dfa0.jpg" xlink:type="simple" xlink:show="embed" xlink:actuate="onLoad"/></draw:frame></text:p>
      <text:p text:style-name="Horizontal_20_Line"/>
      <text:p text:style-name="Text_20_body"><text:span text:style-name="Strong_20_Emphasis">Zutaten:</text:span> für 4 Flammkuchen<text:line-break/>
für den Teig<text:line-break/>
265 gr. Wasser kalt <text:line-break/>
10 gr. Salz <text:line-break/>
10 gr. Öl <text:line-break/>
500 gr. Weizen-Mehl 550 <text:line-break/></text:p>
      <text:p text:style-name="Text_20_body">für die Sauce<text:line-break/>
1 Becher 200 gr. Creme-fraiche <text:line-break/>
1 EL Wasser <text:line-break/>
etwas Abrieb von der Zitrone <text:line-break/></text:p>
      <text:p text:style-name="Text_20_body">für den Belag<text:line-break/>
Rote Zwiebel <text:line-break/>
geräucherte Speckstreifen in julien schneiden <text:line-break/>
Schnittlauch
für die Süße-Variante<text:line-break/>
geutzte Früchte <text:line-break/>
etwas Vanille-Zucker <text:line-break/></text:p>
      <text:p text:style-name="Text_20_body"><text:span text:style-name="Strong_20_Emphasis">Zubereitung:</text:span> <text:line-break/>
Wasser, Salz, Öl und Mehl in eine Knetschüssel geben. 5 Min. auf kleiner Stufe die Zutaten zu einem Teig verrühren. Auf Stufe 2 erhöhen und weitere 6 Min. kneten lassen. Es sollten nun alle Zutatenreste in den Teig eingearbeitet sein und ein sehr geschmeidiger und recht fester Teig entstehen. Diesen nun 30 min. bei Zimmertemperatur ruhen lassen  <text:line-break/>Den Teig nun in 4 gleichen Portionen Teilen und „Schleifen“. Im Kühlschrank nun 2-3 Std. kühlen.</text:p>
      <text:p text:style-name="Text_20_body">In dieser Zeit die Creme-fraiche mit Wasser und dem Abrieb verrühren. Für eine Süße-Variante Zimt-Zucker herstellen und die Beeren-Früchte putzen.</text:p>
      <text:p text:style-name="Text_20_body">Nach der Ruhephase die Teigkugeln zu einer Art Pizza dünn ausrollen mit ca 25cm Durchmesser. <text:line-break/>
<draw:frame draw:style-name="media" draw:name="2" text:anchor-type="as-char" draw:z-index="2" svg:width="5.29166666667cm" style:rel-width="100%" svg:height="3.96875cm" style:rel-height="scale"><draw:image xlink:href="Pictures/588318beaed329bded3e7219a8198a4f.jpg" xlink:type="simple" xlink:show="embed" xlink:actuate="onLoad"/></draw:frame> <text:line-break/>
Den Teigrand etwas einklappen (rund her um). großzügig mit der Creme-fraiche bestreichen.<text:line-break/>
Die Zwieben in feine Scheiben (Ringe) schneiden und nach geschmack belegen. Feine Speck-Streigen (Julien) oben auf verteilen. Mit etwas Salz und frisch gemalenem Pfeffer würzen.<text:line-break/></text:p>
      <text:p text:style-name="Text_20_body">Den Pizza-Stein zu vor auf 300°C aufheizen. Den Flammkuchen für 5 Min., bei gelossenem Deckel, backen. Den Flammkuchen zum 180 Grad drehen und weitere 3-5 Min. nach gewünschter Bräunung backen.</text:p>
      <text:p text:style-name="Text_20_body">Sofort servieren und mit Schnittlauchröllchen bestreuen.</text:p>
      <text:p text:style-name="Text_20_body"><text:span text:style-name="Strong_20_Emphasis">Tip:</text:span>
Der Teig kann auch einen Tag zuvor hergestellt werden und bis zum backen im kühlschrank gelagert werden. </text:p>
      <text:p text:style-name="Text_20_body"><text:span text:style-name="Strong_20_Emphasis">Info:</text:span> Für die Süße-Variante auf die Creme-fraiche die Früchte verteilen und nach dem Backen mit Zimt-Zucker und Vanille vollenden.</text:p>
      <text:p text:style-name="Text_20_body"><text:span text:style-name="Strong_20_Emphasis">Historie:</text:span> <text:line-break/>
3.6.2022 für diese Website und eine Test ohne Öl für ein Grill-Seminar am 7.6.2022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0::38:11</meta:creation-date>
    <dc:creator>Generated</dc:creator>
    <dc:date>2026-09-10T20::38:11</dc:date>
    <dc:language>en-US</dc:language>
    <meta:editing-cycles>1</meta:editing-cycles>
    <meta:editing-duration>PT0S</meta:editing-duration>
    <dc:title>fuer_s_grillen:gegrillter_flammkuchen</dc:title>
  </office:meta>
</office:document-meta>
</file>