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blaubeer-zwiebel-chutney"/><text:bookmark-start text:name="__RefHeading___blaubeer-zwiebel-speck_topping_1"/><text:bookmark-start text:name="blaubeer-zwiebel-speck_topping"/>Blaubeer-Zwiebel-Speck Topping<text:bookmark-end text:name="__RefHeading___blaubeer-zwiebel-speck_topping_1"/><text:bookmark-end text:name="blaubeer-zwiebel-speck_topp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5::40:27</meta:creation-date>
    <dc:creator>Generated</dc:creator>
    <dc:date>2026-08-13T15::40:27</dc:date>
    <dc:language>en-US</dc:language>
    <meta:editing-cycles>1</meta:editing-cycles>
    <meta:editing-duration>PT0S</meta:editing-duration>
    <dc:title>fuer_s_grillen:blaubeer-zwiebel-chutney</dc:title>
  </office:meta>
</office:document-meta>
</file>