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2862e24c65818b2dd63295c96130ac.jpg"/>
  <manifest:file-entry manifest:media-type="image/jpeg" manifest:full-path="Pictures/0151ac1285128b9c6d729e8662b724a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ot-au-feu"/><text:bookmark-start text:name="__RefHeading___pot_au_feu_1"/><text:bookmark-start text:name="pot_au_feu"/>Pot au feu<text:bookmark-end text:name="__RefHeading___pot_au_feu_1"/><text:bookmark-end text:name="pot_au_feu"/></text:h>
      <text:p text:style-name="Text_20_body"><draw:frame draw:style-name="media" draw:name="0" text:anchor-type="as-char" draw:z-index="0" svg:width="2.64583333333cm" style:rel-width="100%" svg:height="3.52777777778cm" style:rel-height="scale"><draw:image xlink:href="Pictures/e92862e24c65818b2dd63295c96130ac.jpg" xlink:type="simple" xlink:show="embed" xlink:actuate="onLoad"/></draw:frame> <draw:frame draw:style-name="media" draw:name="1" text:anchor-type="as-char" draw:z-index="1" svg:width="2.64583333333cm" style:rel-width="100%" svg:height="1.43025553214cm" style:rel-height="scale"><draw:image xlink:href="Pictures/0151ac1285128b9c6d729e8662b724a7.jpg" xlink:type="simple" xlink:show="embed" xlink:actuate="onLoad"/></draw:frame><text:line-break/>
Pot-au-feu (französisch für „Topf auf dem Feuer“) ist ein klassischer Eintopf der ländlichen Küche Nordfrankreichs, bestehend aus Rindfleisch und Gemüse, bei dem auch eine Brühe entsteht.<text:line-break/>
Für ein Pot-au-feu gibt es unzählige Variationen. Klassische Zutaten sind Rindfleisch, Möhren, Mairüben, Porree, Sellerie und Zwiebeln. Gewürzt wird Pot-au-feu mit Salz, Pfeffer und Bouquet garni (Kräutersträußchen). Gewöhnlich werden unterschiedliche Rindfleischstücke verwendet: Verwendung finden unter anderem Rinderbacken, Rinderzunge, Hochrippe, Rinderbrust und ähnliche, verhältnismäßig preisgünstige Fleischsorten.<text:line-break/>
Pot-au-feu wird in zwei Gängen serviert: Zunächst wird die Brühe aufgetischt, anschließend das Fleisch und das Gemüse mit Senf oder Vinaigrette und Cornichons serviert.<text:line-break/></text:p>
      <text:p text:style-name="Horizontal_20_Line"/>
      <text:p text:style-name="Text_20_body">Hier mein Rezept:<text:line-break/></text:p>
      <text:p text:style-name="Horizontal_20_Line"/>
      <text:p text:style-name="Text_20_body"><text:a xlink:type="simple" xlink:href="https://www.ddws.de/eintopf:start" text:style-name="Internet_20_link" text:visited-style-name="Visited_20_Internet_20_Link">zurück</text:a>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8::35:02</meta:creation-date>
    <dc:creator>Generated</dc:creator>
    <dc:date>2026-08-20T08::35:02</dc:date>
    <dc:language>en-US</dc:language>
    <meta:editing-cycles>1</meta:editing-cycles>
    <meta:editing-duration>PT0S</meta:editing-duration>
    <dc:title>eintopf:pot-au-feu</dc:title>
  </office:meta>
</office:document-meta>
</file>