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5fc1e865328ebaa8ec3d1f6316f84a6f.jpg"/>
  <manifest:file-entry manifest:media-type="image/svg+xml" manifest:full-path="Pictures/35f5585f4b68aadb078dd0cf3d163719.svg"/>
  <manifest:file-entry manifest:media-type="image/jpeg" manifest:full-path="Pictures/56ac8b5f23c429171ed2fd3f6b3563bc.jpg"/>
  <manifest:file-entry manifest:media-type="image/jpeg" manifest:full-path="Pictures/1a019356ede1dba017884fdbed101438.jpg"/>
  <manifest:file-entry manifest:media-type="image/jpeg" manifest:full-path="Pictures/c332c5de23614bbb924d1f22054f5649.jpg"/>
  <manifest:file-entry manifest:media-type="image/jpeg" manifest:full-path="Pictures/f0e5049d15eff21266a53530c6ce1c04.jpg"/>
  <manifest:file-entry manifest:media-type="image/jpeg" manifest:full-path="Pictures/8cbe6ebe9ca36cbf326a4aad6c0c6a35.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intopf:paprikagulasch"/><text:bookmark-start text:name="__RefHeading___paprika-rindergulasch_1"/><text:bookmark-start text:name="paprika-rindergulasch"/>Paprika-Rindergulasch<text:bookmark-end text:name="__RefHeading___paprika-rindergulasch_1"/><text:bookmark-end text:name="paprika-rindergulasch"/></text:h>
      <text:p text:style-name="Text_20_body"><draw:frame draw:style-name="media" draw:name="0" text:anchor-type="as-char" draw:z-index="0" svg:width="5.29166666667cm" style:rel-width="100%" svg:height="3.95241769547cm" style:rel-height="scale"><draw:image xlink:href="Pictures/5fc1e865328ebaa8ec3d1f6316f84a6f.jpg" xlink:type="simple" xlink:show="embed" xlink:actuate="onLoad"/></draw:frame></text:p>
      <text:p text:style-name="Text_20_body">Hatte nun meinen Dutch Oven bekommen und wollte diesen gebührlich <text:span text:style-name="Emphasis"><text:span text:style-name="Strong_20_Emphasis">Einweihen</text:span></text:span>. Was ist dann besser als ein richtiges gutes Saft-Gulasch? Nur nicht gerade bei 29º im Schatten, aber ich konnte und wollte nicht mehr warten!<draw:frame draw:style-name="media" draw:name="1" text:anchor-type="as-char" draw:z-index="1" svg:width="" svg:rel-width="100%" svg:height="0cm"><draw:image xlink:href="Pictures/35f5585f4b68aadb078dd0cf3d163719.svg" xlink:type="simple" xlink:show="embed" xlink:actuate="onLoad"/></draw:frame> <text:line-break/></text:p>
      <text:p text:style-name="Text_20_body">Musste aber feststellen das die alte Holzkohle und Briketts nicht mehr funktionierten, also kurz zum KaufPark und einen neuen Sack voll Briketts besorgt. Wieder einen Fehler gemacht!  — <text:span text:style-name="Emphasis"><text:span text:style-name="Strong_20_Emphasis">„wer billig kauft, kauft zwei mal“</text:span></text:span> diesen Spruch kann ich nur bestätigen, daher war es mehr ein Kampf als ein gebührendes Einweihen.<text:line-break/></text:p>
      <text:p text:style-name="Text_20_body">Das Ergebnis war trotz allem prima. </text:p>
      <text:p text:style-name="Horizontal_20_Line"/>
      <text:p text:style-name="Text_20_body"><text:span text:style-name="Strong_20_Emphasis">Zutaten:</text:span> für ca. 6 Portionen<text:line-break/>
2 KG Rindfleisch<text:line-break/>
1 KG Zwiebeln<text:line-break/>
3 St Rote Paprika<text:line-break/>
2 EL Tomatenmark<text:line-break/>
500 ml Passierte Tomaten<text:line-break/>
2 EL Ajvar pikant aus dem Glas<text:line-break/>
Salz, Pfeffer, Knoblauch und Lorbeerblätter</text:p>
      <text:p text:style-name="Text_20_body"><text:span text:style-name="Strong_20_Emphasis">Zubereitung:</text:span><text:line-break/>
Etwas Olivenöl im Topf erhitzt und das Gulasch angebraten, mit Salz, Pfeffer gewürzt.
Tomatenmark mit angeröstet und die Zwiebeln mit glasig angebraten.
Mit den Passierten Tomaten, und der gleichen Menge Wasser, aufgefüllt.
Deckel und Kohlen auf den DOpf, und 1 Std. warten. Nach nur 10 min. blubbertet es recht ansehnlich.<text:line-break/>
Dann die Gewürze, Paprika Würfel und das Ajvar mit hinzu, ggf. noch 250ml Brühe oder Wasser dazu und den Deckel wieder drauf. Nun noch mal eine Std. warten! Es blubbert und die Briketts sind schon wech, daher noch einmal nachlegen. Nach ingesamt 2,25 Std. ist das Gulasch fertig und kann abgeschmeckt werden. Mit etwas Sauerrahm und feinen Ringen der Frühlingszwiebeln kann angerichtet werden.    </text:p>
      <text:p text:style-name="Text_20_body"><text:span text:style-name="Strong_20_Emphasis">Historie:</text:span><text:line-break/>
am 30.8.2015 mein erster Versuch</text:p>
      <text:p text:style-name="Text_20_body"><text:span text:style-name="Strong_20_Emphasis">Kommentar:</text:span><text:line-break/></text:p>
      <text:p text:style-name="Text_20_body"><text:span text:style-name="Strong_20_Emphasis">Bilder:</text:span><text:line-break/>
<draw:frame draw:style-name="media" draw:name="2" text:anchor-type="as-char" draw:z-index="2" svg:width="5.29166666667cm" style:rel-width="100%" svg:height="3.95241769547cm" style:rel-height="scale"><draw:image xlink:href="Pictures/56ac8b5f23c429171ed2fd3f6b3563bc.jpg" xlink:type="simple" xlink:show="embed" xlink:actuate="onLoad"/></draw:frame> <draw:frame draw:style-name="media" draw:name="3" text:anchor-type="as-char" draw:z-index="3" svg:width="5.29166666667cm" style:rel-width="100%" svg:height="3.95241769547cm" style:rel-height="scale"><draw:image xlink:href="Pictures/1a019356ede1dba017884fdbed101438.jpg" xlink:type="simple" xlink:show="embed" xlink:actuate="onLoad"/></draw:frame> <draw:frame draw:style-name="media" draw:name="4" text:anchor-type="as-char" draw:z-index="4" svg:width="5.29166666667cm" style:rel-width="100%" svg:height="3.95241769547cm" style:rel-height="scale"><draw:image xlink:href="Pictures/c332c5de23614bbb924d1f22054f5649.jpg" xlink:type="simple" xlink:show="embed" xlink:actuate="onLoad"/></draw:frame> <draw:frame draw:style-name="media" draw:name="5" text:anchor-type="as-char" draw:z-index="5" svg:width="5.29166666667cm" style:rel-width="100%" svg:height="3.95241769547cm" style:rel-height="scale"><draw:image xlink:href="Pictures/f0e5049d15eff21266a53530c6ce1c04.jpg" xlink:type="simple" xlink:show="embed" xlink:actuate="onLoad"/></draw:frame> <draw:frame draw:style-name="media" draw:name="6" text:anchor-type="as-char" draw:z-index="6" svg:width="5.29166666667cm" style:rel-width="100%" svg:height="3.95241769547cm" style:rel-height="scale"><draw:image xlink:href="Pictures/8cbe6ebe9ca36cbf326a4aad6c0c6a35.jpg" xlink:type="simple" xlink:show="embed" xlink:actuate="onLoad"/></draw:frame> Tellerbild kommt noch :) fertig</text:p>
      <text:p text:style-name="Horizontal_20_Line"/>
      <text:p text:style-name="Text_20_body"><text:a xlink:type="simple" xlink:href="https://www.ddws.de/eintopf:start" text:style-name="Internet_20_link" text:visited-style-name="Visited_20_Internet_20_Link">Dutch Oven</text:a></text:p>
      <text:p text:style-name="Text_20_body"><text:a xlink:type="simple" xlink:href="https://www.ddws.de/start" text:style-name="Internet_20_link" text:visited-style-name="Visited_20_Internet_20_Link">Start/Hom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09::59:19</meta:creation-date>
    <dc:creator>Generated</dc:creator>
    <dc:date>2026-09-17T09::59:19</dc:date>
    <dc:language>en-US</dc:language>
    <meta:editing-cycles>1</meta:editing-cycles>
    <meta:editing-duration>PT0S</meta:editing-duration>
    <dc:title>eintopf:paprikagulasch</dc:title>
  </office:meta>
</office:document-meta>
</file>