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koration:start"/><text:bookmark-start text:name="__RefHeading___dekorationen_1"/><text:bookmark-start text:name="dekorationen"/>Dekorationen:<text:bookmark-end text:name="__RefHeading___dekorationen_1"/><text:bookmark-end text:name="dekorationen"/></text:h>
      <text:p text:style-name="Text_20_body">eine Sammlung die in keine Kategorie passen:</text:p>
      <text:p text:style-name="Horizontal_20_Line"/>
      <text:h text:style-name="Heading_20_2" text:outline-level="2"><text:bookmark-start text:name="__RefHeading___pop-cake_2"/><text:bookmark-start text:name="pop-cake"/>PoP-Cake<text:bookmark-end text:name="__RefHeading___pop-cake_2"/><text:bookmark-end text:name="pop-cake"/></text:h>
      <text:p text:style-name="Text_20_body">kleine Kuchen am Stiel, diese können prima in kleine Figuren gebracht werden. Zur Ostern als Kücken und Hasen.</text:p>
      <text:p text:style-name="Horizontal_20_Line"/>
      <text:p text:style-name="Horizontal_20_Line"/>
      <text:p text:style-name="Text_20_body"><text:a xlink:type="simple" xlink:href="https://www.ddws.de/start" text:style-name="Internet_20_link" text:visited-style-name="Visited_20_Internet_20_Link">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0::34:43</meta:creation-date>
    <dc:creator>Generated</dc:creator>
    <dc:date>2026-09-17T10::34:43</dc:date>
    <dc:language>en-US</dc:language>
    <meta:editing-cycles>1</meta:editing-cycles>
    <meta:editing-duration>PT0S</meta:editing-duration>
    <dc:title>dekoration:start</dc:title>
  </office:meta>
</office:document-meta>
</file>