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cktail:martini_pomegranate"/><text:bookmark-start text:name="__RefHeading___martinit_pomegranate_1"/><text:bookmark-start text:name="martinit_pomegranate"/>Martinit Pomegranate<text:bookmark-end text:name="__RefHeading___martinit_pomegranate_1"/><text:bookmark-end text:name="martinit_pomegranate"/></text:h>
      <text:p text:style-name="Horizontal_20_Line"/>
      <text:p text:style-name="Text_20_body"><text:span text:style-name="Strong_20_Emphasis">Zutaten:</text:span> <text:line-break/>
4 cl Martini Bianco <text:line-break/>
12 cl Schweppes Pomegranate <text:line-break/>
Zitronenspalte <text:line-break/>
Minzblättchen <text:line-break/>
Eiswürfel <text:line-break/></text:p>
      <text:p text:style-name="Text_20_body">Zubereitung:
Den Martini Bianco in ein mit Eis gefülltes Glas geben und mit Schweppes Pomegranate auffüllen. Anschließend mit einer Zitronenspalte und Minzspitze garnieren und genießen. </text:p>
      <text:p text:style-name="Text_20_body"><text:span text:style-name="Strong_20_Emphasis">Tip:</text:span> <text:line-break/>
<text:span text:style-name="Strong_20_Emphasis">Historie:</text:span> <text:line-break/></text:p>
      <text:p text:style-name="Horizontal_20_Line"/>
      <text:p text:style-name="Text_20_body"><text:a xlink:type="simple" xlink:href="https://www.ddws.de/cocktails" text:style-name="Internet_20_link" text:visited-style-name="Visited_20_Internet_20_Link">Ein Cocktail</text:a> <text:line-break/>
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4::19:17</meta:creation-date>
    <dc:creator>Generated</dc:creator>
    <dc:date>2026-08-30T14::19:17</dc:date>
    <dc:language>en-US</dc:language>
    <meta:editing-cycles>1</meta:editing-cycles>
    <meta:editing-duration>PT0S</meta:editing-duration>
    <dc:title>cocktail:martini_pomegranate</dc:title>
  </office:meta>
</office:document-meta>
</file>