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1ed856fc901d3ca984f8ec025f4d74.jpg"/>
  <manifest:file-entry manifest:media-type="image/jpeg" manifest:full-path="Pictures/5a505eb782bef9be376372301dc520f0.jpg"/>
  <manifest:file-entry manifest:media-type="image/jpeg" manifest:full-path="Pictures/7b6718cfe250edb9e730c8fb17f6363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heesecake_new-york_style"/><text:bookmark-start text:name="__RefHeading___cheesecake_new-york_style_1"/><text:bookmark-start text:name="cheesecake_new-york_style"/>Cheesecake New-York Style<text:bookmark-end text:name="__RefHeading___cheesecake_new-york_style_1"/><text:bookmark-end text:name="cheesecake_new-york_style"/></text:h>
      <text:p text:style-name="Text_20_body">Käsekuchen ist nicht Cheesecake und  Cheesecake nicht gleich Cheesecake.
Der Käsekuchen wird mit Quark hergestellt. Der amerikanische Cheesecake wird mit Frischkäse gebacken.
Dieses sind aus meiner pers. Sichtweise heraus die beiden markantesten und entschiedenen Unterschiede. Darüber hinaus gibt es noch einige andere Unterscheidungsmerkmale, hier nur zwei weitere. Der Boden, ob nun dünner oder dicker ist hier nicht relevant, aber ob ein Mürbeteig, Keksboden oder einer auf Biskuite Basis spielt schon eine Rolle.<text:line-break/>
Hier meine pers. Variante, ein cross-over aus dem New-York Ceesecake und einem deutschen Mürbeteig. \\<draw:frame draw:style-name="media" draw:name="0" text:anchor-type="as-char" draw:z-index="0" svg:width="2.64583333333cm" style:rel-width="100%" svg:height="1.96303763441cm" style:rel-height="scale"><draw:image xlink:href="Pictures/dc1ed856fc901d3ca984f8ec025f4d74.jpg" xlink:type="simple" xlink:show="embed" xlink:actuate="onLoad"/></draw:frame> <draw:frame draw:style-name="media" draw:name="1" text:anchor-type="as-char" draw:z-index="1" svg:width="2.64583333333cm" style:rel-width="100%" svg:height="1.96303763441cm" style:rel-height="scale"><draw:image xlink:href="Pictures/5a505eb782bef9be376372301dc520f0.jpg" xlink:type="simple" xlink:show="embed" xlink:actuate="onLoad"/></draw:frame> <draw:frame draw:style-name="media" draw:name="2" text:anchor-type="as-char" draw:z-index="2" svg:width="2.64583333333cm" style:rel-width="100%" svg:height="1.96303763441cm" style:rel-height="scale"><draw:image xlink:href="Pictures/7b6718cfe250edb9e730c8fb17f63635.jpg" xlink:type="simple" xlink:show="embed" xlink:actuate="onLoad"/></draw:frame> <draw:frame draw:style-name="media" draw:name="3" text:anchor-type="as-char" draw:z-index="3" svg:width="2.64583333333cm" style:rel-width="100%" svg:height="2.64583333333cm" style:rel-height="scale"><draw:image xlink:href="/www/htdocs/w013e1c7/ddws.de/data/media/cheesecake-rote-gruetze.jpg" xlink:type="simple" xlink:show="embed" xlink:actuate="onLoad"/></draw:frame></text:p>
      <text:p text:style-name="Horizontal_20_Line"/>
      <text:p text:style-name="Text_20_body"><text:span text:style-name="Strong_20_Emphasis">Zutaten:</text:span><text:line-break/>
für die <text:span text:style-name="Strong_20_Emphasis">Füllung</text:span><text:line-break/>
1000 gr. Fischkäse<text:line-break/>
150 gr. Mehl<text:line-break/>
5 St. Eier<text:line-break/>
1 Abrieb von Zitrone<text:line-break/>
200 gr. Zucker<text:line-break/>
80 ml. Sahne<text:line-break/></text:p>
      <text:p text:style-name="Text_20_body">für den <text:span text:style-name="Strong_20_Emphasis">Boden</text:span><text:line-break/>
150 gr. Mehl<text:line-break/>
80 gr. Zucker<text:line-break/>
80 gr. Butter<text:line-break/>
1 St. Ei<text:line-break/>
evtl. etwas Vanillezucker<text:line-break/></text:p>
      <text:p text:style-name="Text_20_body"><text:span text:style-name="Strong_20_Emphasis">Zubereitung:</text:span><text:line-break/>
<text:span text:style-name="Strong_20_Emphasis">Boden</text:span><text:line-break/>
Alle Zutaten für den Boden in einer Schüssel zu einem krümligen Teig verarbeiten. Auf den Boden der Backform verteilen und leicht andrücken. Bei 200 °C im Ofen 10 Min. anbacken. <text:line-break/></text:p>
      <text:p text:style-name="Text_20_body"><text:span text:style-name="Strong_20_Emphasis">Infos:</text:span><text:line-break/></text:p>
      <text:p text:style-name="Horizontal_20_Line"/>
      <text:p text:style-name="Text_20_body"><text:a xlink:type="simple" xlink:href="https://www.ddws.de/backen_kuchen" text:style-name="Internet_20_link" text:visited-style-name="Visited_20_Internet_20_Link">Kuch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6::09:33</meta:creation-date>
    <dc:creator>Generated</dc:creator>
    <dc:date>2026-08-16T16::09:33</dc:date>
    <dc:language>en-US</dc:language>
    <meta:editing-cycles>1</meta:editing-cycles>
    <meta:editing-duration>PT0S</meta:editing-duration>
    <dc:title>cheesecake_new-york_style</dc:title>
  </office:meta>
</office:document-meta>
</file>