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9afb3f1f3c6d1553547e20ce8eceb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udaberg:ginger_peach_brew"/><text:bookmark-start text:name="__RefHeading___ginger_peach_brew_1"/><text:bookmark-start text:name="ginger_peach_brew"/>Ginger &amp; Peach Brew<text:bookmark-end text:name="__RefHeading___ginger_peach_brew_1"/><text:bookmark-end text:name="ginger_peach_brew"/></text:h>
      <text:p text:style-name="Text_20_body"><draw:frame draw:style-name="media" draw:name="0" text:anchor-type="as-char" draw:z-index="0" svg:width="5.29166666667cm" style:rel-width="100%" svg:height="6.27681737589cm" style:rel-height="scale"><draw:image xlink:href="Pictures/69afb3f1f3c6d1553547e20ce8ecebb7.jpg" xlink:type="simple" xlink:show="embed" xlink:actuate="onLoad"/></draw:frame></text:p>
      <text:p text:style-name="Horizontal_20_Line"/>
      <text:p text:style-name="Text_20_body"><text:span text:style-name="Strong_20_Emphasis">Zutaten:</text:span> <text:line-break/>
Bundaberg Ginger Brew <text:line-break/>
20 ml. Zitronensaft <text:line-break/>
1 St. Passionsfrucht <text:line-break/>
20 ml. Pfirsichnektar <text:line-break/>
2 Spritzer Cocktailbitter <text:line-break/>
Pfirsichspalte zur Dekoration<text:line-break/></text:p>
      <text:p text:style-name="Text_20_body"><text:span text:style-name="Strong_20_Emphasis">Zubereitung:</text:span> <text:line-break/>
Zitronensaft, Passionsfrucht, Pfirsichnektar und Cocktailbitter in ein Mule-Becher geben und verrühren. Eiswürfel zugeben und mit Bundaberg Ginger Brew auffüllen und umrühren. Mit Pfirsichspalten garnieren.  </text:p>
      <text:p text:style-name="Horizontal_20_Line"/>
      <text:p text:style-name="Text_20_body"><text:a xlink:type="simple" xlink:href="https://www.ddws.de/sommerdrinks:sommerdrinks" text:style-name="Internet_20_link" text:visited-style-name="Visited_20_Internet_20_Link">"for the Summertime"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6::13:30</meta:creation-date>
    <dc:creator>Generated</dc:creator>
    <dc:date>2026-09-14T16::13:30</dc:date>
    <dc:language>en-US</dc:language>
    <meta:editing-cycles>1</meta:editing-cycles>
    <meta:editing-duration>PT0S</meta:editing-duration>
    <dc:title>budaberg:ginger_peach_brew</dc:title>
  </office:meta>
</office:document-meta>
</file>