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89105a0690c9c873c22d32ac718c66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uder-kuecken"/><text:bookmark-start text:name="__RefHeading___bruder-haehnchen_1"/><text:bookmark-start text:name="bruder-haehnchen"/>Bruder-Hähnchen<text:bookmark-end text:name="__RefHeading___bruder-haehnchen_1"/><text:bookmark-end text:name="bruder-haehnchen"/></text:h>
      <text:p text:style-name="Text_20_body">mit Chakalaka-Frischkäse gefüllt <text:line-break/></text:p>
      <text:p text:style-name="Text_20_body"><text:span text:style-name="Strong_20_Emphasis">Was ist ein Bruder-Hähnchen ?</text:span><text:line-break/>
Kaum einer weiß oder denkt darüber nach, dass die Hälfte der frisch geschlüpften Küken bei den Legehennen männlich ist und aussortiert wird. Hahnenküken legen nun mal keine Eier. Außerdem werden sie auf Grund der Rasse nicht so schwer und setzen nicht so viel Fleisch an. Sie rechnen sich aus wirtschaftlicher Sicht nicht und müssten daher getötet werden.<text:line-break/></text:p>
      <text:p text:style-name="Text_20_body"><text:span text:style-name="Emphasis"><text:span text:style-name="Strong_20_Emphasis">Ein Ei für Zwei</text:span></text:span> ist eine Aktion in der die Eier der Schwestern ins Spiel kommen:
Denn nur über einen höheren Erlös aus den Eiern lässt sich das Leben der Brüder auf einer gesunden Basis finanzieren.</text:p>
      <text:p text:style-name="Horizontal_20_Line"/>
      <text:p text:style-name="Text_20_body"><draw:frame draw:style-name="media" draw:name="0" text:anchor-type="as-char" draw:z-index="0" svg:width="5.29166666667cm" style:rel-width="100%" svg:height="3.96875cm" style:rel-height="scale"><draw:image xlink:href="Pictures/989105a0690c9c873c22d32ac718c66e.jpg" xlink:type="simple" xlink:show="embed" xlink:actuate="onLoad"/></draw:frame></text:p>
      <text:p text:style-name="Text_20_body"><text:span text:style-name="Strong_20_Emphasis">Zutaten:</text:span> <text:line-break/>
60 gr. Frischkäse <text:line-break/>
2 Hähnchenbrust mit Filet<text:line-break/>
1 EL Chakalaka Soße <text:line-break/>
etwas Butter zum braten </text:p>
      <text:p text:style-name="Text_20_body"><text:span text:style-name="Strong_20_Emphasis">Zubereitung:</text:span><text:line-break/>
Frischkäse mit Chakalaka mischen und mit etwas orientalischem Pfeffer würzen. Mit einem kleinem Spritzbeutel in die Tasche der Hähnchenbrust füllen. Das Hähnchen mit Salz und Pfeffer würzen und bei schwacher Hitze in der Pfanne braten.   </text:p>
      <text:p text:style-name="Horizontal_20_Line"/>
      <text:p text:style-name="Text_20_body"><text:a xlink:type="simple" xlink:href="https://www.ddws.de/festliche_menues" text:style-name="Internet_20_link" text:visited-style-name="Visited_20_Internet_20_Link">festliche Menü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2:17</meta:creation-date>
    <dc:creator>Generated</dc:creator>
    <dc:date>2026-08-14T00::12:17</dc:date>
    <dc:language>en-US</dc:language>
    <meta:editing-cycles>1</meta:editing-cycles>
    <meta:editing-duration>PT0S</meta:editing-duration>
    <dc:title>bruder-kuecken</dc:title>
  </office:meta>
</office:document-meta>
</file>