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477c5149f7fb1738c7f61a5176a110a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ote:weizen-mischbrot"/><text:bookmark-start text:name="__RefHeading___weizen-mischbrot_80_20_1"/><text:bookmark-start text:name="weizen-mischbrot_80_20"/>Weizen-Mischbrot 80/20<text:bookmark-end text:name="__RefHeading___weizen-mischbrot_80_20_1"/><text:bookmark-end text:name="weizen-mischbrot_80_20"/></text:h>
      <text:p text:style-name="Text_20_body">… dieses Brot wird mit einem Brühstück und Sauerteig zubereitet und kann auch zu Brötchen gebacken werden.</text:p>
      <text:p text:style-name="Text_20_body"><draw:frame draw:style-name="media" draw:name="0" text:anchor-type="as-char" draw:z-index="0" svg:width="10.5833333333cm" svg:height="7.9375cm"><draw:image xlink:href="Pictures/3477c5149f7fb1738c7f61a5176a110a.jpeg" xlink:type="simple" xlink:show="embed" xlink:actuate="onLoad"/></draw:frame></text:p>
      <text:p text:style-name="Text_20_body"><text:span text:style-name="Strong_20_Emphasis">Zutaten:</text:span> <text:line-break/>
Für das Brühstück:<text:line-break/>
100 g Weizenschrot <text:line-break/>
50 g Weizenmehl<text:line-break/>
100 ml Wasser<text:line-break/></text:p>
      <text:p text:style-name="Text_20_body">für den Hauptteig: <text:line-break/>
750 g Weizenmehl Type 550<text:line-break/>
200 g Roggenvollkornmehl<text:line-break/>
20 g Salz <text:line-break/>
12 g Trockenhefe (ca. 40 g Frischhefe<text:line-break/>
50 g Butter <text:line-break/>
600 g Wasser<text:line-break/>
150 g Sauerteig ASG<text:line-break/></text:p>
      <text:p text:style-name="Text_20_body"><text:span text:style-name="Strong_20_Emphasis">Zubereitung:</text:span><text:line-break/>
<text:span text:style-name="Strong_20_Emphasis">Brühstück:</text:span> Den Schrot in einem Stieltopf etwas anrösten. Mit dem Wasseer, bei der gewünschten Röstung, ablöschen und mit dem Mehl abbrennen (Brandteig). Den Teig erkalten lassen.<text:line-break/></text:p>
      <text:p text:style-name="Text_20_body"><text:span text:style-name="Strong_20_Emphasis">Hauptteig:</text:span> Den Sauerteig (ASG) mit dem 500 ml Wasser glattrühren und dann das Brühstück zugeben und auch glatt rühren. <text:line-break/>
Die Mehle mischen und eine kleine Kuhle drücken. In dieser Kuhle die Hefe mit etwas Wasser und einer prise Zucker,auflösen und für 30 min. aktivieren. <text:line-break/>
Das Mehl, Hefe und Salz (ggf. auch Brotgewürz) zu dem Sauerteig-Wasseergemisch in die Rührschüssel geben und für 2 Min. zu einem glatten und feuchten Teig verrühren. Bei bedarf noch etwas wasser zugeben. Weitere 10 min. auf herhöter Stufe den Teig auskneten. Dann 30 min. ruhen lassen<text:line-break/>
Den Teig teilen und zu zwei Kugeln formen und 3 std. ruhen lassen, Jeweils nach 60 min. „Dehnen und Falten“, die Brote formen.
Den Backofen und den Pizza/Backstein auf 250°C aufheizen. <text:line-break/>
Die Brote, nach dem sie in der Aufheiz-Zeit etwas an volumen gewonnen haben, auf den Backstein im ofen absetzen und beschwaden, für 15min. backen. Die Temperatur auf 210°C senken und weitere 15min. backen. Den Schwaden ablsssen und weitere 15min. knusprig ausbacken. 
Auf ein Gitter auskühlen lassen.</text:p>
      <text:p text:style-name="Text_20_body"><text:span text:style-name="Strong_20_Emphasis">Tip:</text:span> Die Stückgare nach dem Dehnen und Falten in ein bemehlzes Gärkörbchen, mit dem Schluss nach oben, gehen lassen. Dieses ermöglicht dann ein einfaches absetzen auf den heizen Backstein.</text:p>
      <text:p text:style-name="Text_20_body"><text:span text:style-name="Strong_20_Emphasis">Historie:</text:span> 12.8.2023   </text:p>
      <text:p text:style-name="Horizontal_20_Line"/>
      <text:p text:style-name="Text_20_body"><text:a xlink:type="simple" xlink:href="https://www.ddws.de/brote:start" text:style-name="Internet_20_link" text:visited-style-name="Visited_20_Internet_20_Link">Brote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3:22</meta:creation-date>
    <dc:creator>Generated</dc:creator>
    <dc:date>2026-08-15T13::33:22</dc:date>
    <dc:language>en-US</dc:language>
    <meta:editing-cycles>1</meta:editing-cycles>
    <meta:editing-duration>PT0S</meta:editing-duration>
    <dc:title>brote:weizen-mischbrot</dc:title>
  </office:meta>
</office:document-meta>
</file>