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e42c180c9a881224f29812f91e9b314.jpg"/>
  <manifest:file-entry manifest:media-type="image/jpeg" manifest:full-path="Pictures/0b2bfae815786f78168d2590d76568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toastbrot"/><text:bookmark-start text:name="__RefHeading___toastbrot_mit_weizensauer_1"/><text:bookmark-start text:name="toastbrot_mit_weizensauer"/>Toastbrot mit Weizensauer<text:bookmark-end text:name="__RefHeading___toastbrot_mit_weizensauer_1"/><text:bookmark-end text:name="toastbrot_mit_weizensauer"/></text:h>
      <text:p text:style-name="Text_20_body">… und Honig für Sandwich und einfach zum toasten.</text:p>
      <text:p text:style-name="Text_20_body"><draw:frame draw:style-name="media" draw:name="0" text:anchor-type="as-char" draw:z-index="0" svg:width="5.29166666667cm" style:rel-width="100%" svg:height="7.05555555556cm" style:rel-height="scale"><draw:image xlink:href="Pictures/7e42c180c9a881224f29812f91e9b314.jpg" xlink:type="simple" xlink:show="embed" xlink:actuate="onLoad"/></draw:frame>  <draw:frame draw:style-name="media" draw:name="1" text:anchor-type="as-char" draw:z-index="1" svg:width="9.31333333333cm" style:rel-width="100%" svg:height="6.985cm" style:rel-height="scale"><draw:image xlink:href="Pictures/0b2bfae815786f78168d2590d7656834.jpg" xlink:type="simple" xlink:show="embed" xlink:actuate="onLoad"/></draw:frame> <text:line-break/>
Mein erstes selbst entwickeltes Toastbrot. <text:line-break/>Jedoch für meine Kastenform etwas zu wenig Teig.</text:p>
      <text:p text:style-name="Horizontal_20_Line"/>
      <text:p text:style-name="Text_20_body"><text:span text:style-name="Strong_20_Emphasis">Zutaten:</text:span> für 2 Ultra-Kastenform<text:line-break/>
<text:span text:style-name="Emphasis">für den Sauerteig: <text:span text:style-name="Strong_20_Emphasis">ASG</text:span> </text:span> <text:line-break/>
225 g Wasser <text:line-break/>
225 g Weizenmehl <text:line-break/>
30 g Weizensauerteig (ASG) <text:line-break/></text:p>
      <text:p text:style-name="Text_20_body"><text:span text:style-name="Emphasis">für den Hauptteig: </text:span> <text:line-break/>
360 g Vollmilch <text:line-break/>
ASG Weizensauerteig <text:line-break/>
30 g Frischhefe oder 9 gr. Trockenhefe (3 Messlöffel ) <text:line-break/>
15 g Honig <text:line-break/>
50 g Zucker <text:line-break/>
30 g Salz <text:line-break/>
100 g Butter kalt <text:line-break/>
750 g Weissmehl Type 550 <text:line-break/></text:p>
      <text:p text:style-name="Text_20_body"><text:span text:style-name="Strong_20_Emphasis"> Zubereitung: </text:span> <text:line-break/>
Für das ASG alle Zutaten glatt rühren und abgedeckt für 12-16 Std. bei Raumtemperatur reifen lassen. <text:line-break/></text:p>
      <text:p text:style-name="Text_20_body">Das ASG mit der Milch im Anschlagkessel auflösen. Hefe und Honig zugeben und an einem warmen Ort für 20 min. aktivieren (stehen lassen).</text:p>
      <text:p text:style-name="Text_20_body">Alle weitere Zutaten in die Schüssel (Anschlagkessel) geben und auf kleiner Stufe für 3 Min. mischen, auf höherer Stufe (2) 10 Min. weiter kneten. Mit der Fensterprobe prüfen und ggf. einige Zeit weiter kneten. Den Teig 1 Std. gehen lassen. Nach 30 Min. „dehnen und falten“ danach abgedeckt weiter gehen lassen.</text:p>
      <text:p text:style-name="Text_20_body">Den Teig dritteln und zu stränge (etwas länger als die Kastenform) formen. Diese Rollen 10 Min. ruhen lassen. Aus diesen diesen 3 Strängen einen Zopf flechten und in die gebutterten Kastenform legen. </text:p>
      <text:p text:style-name="Text_20_body">Backofen auf 200°C vorheizen. Das Brot in der Kastenform nun mit recht viel Dampf einschieben und 55 Min. mit abfallender Hitze, 180°C backen. Das Brot sofort nach dem Backen ausformen und auf einem Gitter auskühlen lassen.</text:p>
      <text:p text:style-name="Horizontal_20_Line"/>
      <text:p text:style-name="Text_20_body"><text:span text:style-name="Strong_20_Emphasis">Tip:</text:span> <text:line-break/>
Das Flechten zu einem Zopf gibt der Krume eine schöne Spannung und die Oberfläche bekommt eine interessante Optik.  </text:p>
      <text:p text:style-name="Text_20_body"><text:span text:style-name="Strong_20_Emphasis">Historie:</text:span> <text:line-break/>
30.3.22 Ansatz erster Versuch des eigenen Rezept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3::57:20</meta:creation-date>
    <dc:creator>Generated</dc:creator>
    <dc:date>2026-08-15T03::57:20</dc:date>
    <dc:language>en-US</dc:language>
    <meta:editing-cycles>1</meta:editing-cycles>
    <meta:editing-duration>PT0S</meta:editing-duration>
    <dc:title>brote:toastbrot</dc:title>
  </office:meta>
</office:document-meta>
</file>