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te:stutenbrot_mit_fruechten"/><text:bookmark-start text:name="__RefHeading___stuten_brot_mit_fruechten_1"/><text:bookmark-start text:name="stuten_brot_mit_fruechten"/>Stuten Brot mit Früchten<text:bookmark-end text:name="__RefHeading___stuten_brot_mit_fruechten_1"/><text:bookmark-end text:name="stuten_brot_mit_fruechten"/></text:h>
      <text:p text:style-name="Text_20_body">… ein recht „schwerer“ Stuten mit sehr viel Früchten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 <text:line-break/></text:p>
      <text:p text:style-name="Text_20_body"><text:span text:style-name="Strong_20_Emphasis">Historie:</text:span> <text:line-break/>
7.9.2023 mit 100 gr. gerösteten Mandelblätter</text:p>
      <text:p text:style-name="Horizontal_20_Line"/>
      <text:p text:style-name="Text_20_body"><text:a xlink:type="simple" xlink:href="https://www.ddws.de/brote:start" text:style-name="Internet_20_link" text:visited-style-name="Visited_20_Internet_20_Link">Brote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3::43:17</meta:creation-date>
    <dc:creator>Generated</dc:creator>
    <dc:date>2026-08-13T03::43:17</dc:date>
    <dc:language>en-US</dc:language>
    <meta:editing-cycles>1</meta:editing-cycles>
    <meta:editing-duration>PT0S</meta:editing-duration>
    <dc:title>brote:stutenbrot_mit_fruechten</dc:title>
  </office:meta>
</office:document-meta>
</file>