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9c95287a818dbdc82d6614679c1161.jpg"/>
  <manifest:file-entry manifest:media-type="image/jpeg" manifest:full-path="Pictures/f2f13f06abd64372e966cdf366dfbc75.jpg"/>
  <manifest:file-entry manifest:media-type="image/jpeg" manifest:full-path="Pictures/28d1c6699b80a2988ac5a99ca7add5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chwarzbrot-gladen-art"/><text:bookmark-start text:name="__RefHeading___schwarzbrot_gladen_art_1"/><text:bookmark-start text:name="schwarzbrot_gladen_art"/>Schwarzbrot "Gladen Art"<text:bookmark-end text:name="__RefHeading___schwarzbrot_gladen_art_1"/><text:bookmark-end text:name="schwarzbrot_gladen_art"/></text:h>
      <text:p text:style-name="Text_20_body">… dieses Brot ist nicht mit dem „Rheinischem Schwarzbrot“ oder dem „Pumpernickel“ aus dem Westfälischem zu verwechseln, es kommt schon dem Brot aus Österreich und der Schweiz recht nahe. <text:line-break/></text:p>
      <text:p text:style-name="Text_20_body">Dieses Brot, mit einen hohen Anteil an verschiedenen Getreiden, nicht wie ein typisches Schwarzbrot mit min. 90% Roggen, sondern Sesam, Leinsamen, Weizen-, und Roggenschrot sowie diverse andere Kerne und weitere Zutaten, wird dieses der Münster- und Osnabrücker Region zu ordnen.</text:p>
      <text:p text:style-name="Text_20_body"><draw:frame draw:style-name="media" draw:name="0" text:anchor-type="as-char" draw:z-index="0" svg:width="10.5833333333cm" svg:height="7.9375cm"><draw:image xlink:href="Pictures/1c9c95287a818dbdc82d6614679c1161.jpg" xlink:type="simple" xlink:show="embed" xlink:actuate="onLoad"/></draw:frame> <draw:frame draw:style-name="media" draw:name="1" text:anchor-type="as-char" draw:z-index="1" svg:width="10.5833333333cm" svg:height="7.9375cm"><draw:image xlink:href="Pictures/f2f13f06abd64372e966cdf366dfbc75.jpg" xlink:type="simple" xlink:show="embed" xlink:actuate="onLoad"/></draw:frame></text:p>
      <text:p text:style-name="Horizontal_20_Line"/>
      <text:p text:style-name="Text_20_body"><text:span text:style-name="Strong_20_Emphasis">Zutaten:</text:span> für zwei Kastenbrote <text:line-break/>
510 g Weizenmehl Type 550 <text:line-break/>
1000 ml Buttermilch <text:line-break/>
2 Würfel Hefe o. entsprechend Trockenhefe <text:line-break/>
200 g Roggenschrot <text:line-break/>
200 g Weizenschrot <text:line-break/>
200 g Leinsamen <text:line-break/>
200 g Sesam <text:line-break/>
100 g Sonnenblumenkerne <text:line-break/>
250 g Rübenkraut ggf. auch weniger je nach Geschmack <text:line-break/>
1 EL Salz <text:line-break/>
120 g ganze Nusskerne (Haselnüsse, Wallnüsse, Chashew, Sonnenblumenkerne usw.) <text:line-break/>
100 – 200 g Rosinen, Sultaninen und Camberry je nach Vorliebe <text:line-break/></text:p>
      <text:p text:style-name="Text_20_body">Für die Backformen zum Ausfetten
Butter <text:line-break/>
Haferflocken oder auch andere div. Flocken <text:line-break/></text:p>
      <text:p text:style-name="Text_20_body"><text:span text:style-name="Strong_20_Emphasis">Zubereitung:</text:span> <text:line-break/>
Die Hefe mit 500 ml Buttermilch und dem Rübenkraut aufmischen bis die Hefe und das Rübenkraut  sich auf gelöst hat. Nun die restliche Buttermilch und alle weiteren Zutaten in einer großen Schüssel verrühren. Dieser Teig wird nicht fest und darf nicht aufgehen.  Die Teigmasse nun in zwei Backformen verteilen und darauf achten das keine Luftblasen eingeschlossen werden. Einige male die Formen auf den Tisch klopfen und dann den Teig glatt streichen. 
<text:line-break/>
<draw:frame draw:style-name="media" draw:name="2" text:anchor-type="as-char" draw:z-index="2" svg:width="10.5833333333cm" svg:height="7.9375cm"><draw:image xlink:href="Pictures/28d1c6699b80a2988ac5a99ca7add5fe.jpg" xlink:type="simple" xlink:show="embed" xlink:actuate="onLoad"/></draw:frame></text:p>
      <text:p text:style-name="Text_20_body">Die Brote nun bei 150°C Ober-/Unterhitze mit Dampf einschieben und 2,5 Std. in der Mitte backen.
Die Brote vorsichtig aus der Form kippen und weitere 10 Min. „freibacken“.
<text:line-break/>
Die Brote nun auf der Seite liegend auf einem Rot auskühlen lassen. Vor dem Anschnitt sollten 12 Std. Vergangen sein. In dieser Zeit bildet das Mehl und die Körner eine saftige Krume. </text:p>
      <text:p text:style-name="Text_20_body"><text:span text:style-name="Strong_20_Emphasis">Tip:</text:span> <text:line-break/>
Zum Bedampfen einen kleinen Topf mit Wasser in den Backofen stellen, und diesen 10 Min. Vor dem Ausformen der Brote wieder heraus nehmen. Somit ist während der Backzeit ein feuchtes Backklima gegeben und das Brot wird nicht trocken. </text:p>
      <text:p text:style-name="Text_20_body"><text:span text:style-name="Strong_20_Emphasis">Historie:</text:span> <text:line-break/>
10.2.2022 mit Rosinen und Camberry für diese Doku</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36:43</meta:creation-date>
    <dc:creator>Generated</dc:creator>
    <dc:date>2026-08-30T09::36:43</dc:date>
    <dc:language>en-US</dc:language>
    <meta:editing-cycles>1</meta:editing-cycles>
    <meta:editing-duration>PT0S</meta:editing-duration>
    <dc:title>brote:schwarzbrot-gladen-art</dc:title>
  </office:meta>
</office:document-meta>
</file>