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45c1f48614f3a33c208206013b915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sauerteig-roggen-brot"/><text:bookmark-start text:name="__RefHeading___sauerteig-roggen_brot_1"/><text:bookmark-start text:name="sauerteig-roggen_brot"/>Sauerteig-Roggen Brot<text:bookmark-end text:name="__RefHeading___sauerteig-roggen_brot_1"/><text:bookmark-end text:name="sauerteig-roggen_brot"/></text:h>
      <text:p text:style-name="Text_20_body">Die Kunst ein Brot zu backen - ganz einfach mit Sauerteig ohne Hefe <text:line-break/>
Dieses Brot braucht keine besonderen Zutaten, dafür aber sehr viel Zeit. Es ist dafür sehr entspannend. <text:line-break/>
<draw:frame draw:style-name="media" draw:name="0" text:anchor-type="as-char" draw:z-index="0" svg:width="10.5833333333cm" svg:height="7.9375cm"><draw:image xlink:href="Pictures/fe45c1f48614f3a33c208206013b915f.jpg" xlink:type="simple" xlink:show="embed" xlink:actuate="onLoad"/></draw:frame>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Info:</text:span> <text:line-break/>
Das Rezept habe ich von Alexander Broy. Hier der Link: —&gt; <text:a xlink:type="simple" xlink:href="https://www.youtube.com/watch?v=Wapv8XfIgU8&amp;list=RDCMUCaA8RJ-7s-CFwWjHR2qDg3w&amp;start_radio=1&amp;t=4s" text:style-name="Internet_20_link" text:visited-style-name="Visited_20_Internet_20_Link">https://www.youtube.com/watch?v=Wapv8XfIgU8&amp;list=RDCMUCaA8RJ-7s-CFwWjHR2qDg3w&amp;start_radio=1&amp;t=4s</text:a> <text:line-break/>
Mein Rezept habe ich für 1 KG Mehl aus gelegt und mit einem Brotgewürz von Ankerkraut abgewandelt.</text:p>
      <text:p text:style-name="Text_20_body"><text:span text:style-name="Strong_20_Emphasis">Historie:</text:span> <text:line-break/>
30.9.21 bis 1.10.21 mein erster Versuch </text:p>
      <text:p text:style-name="Horizontal_20_Line"/>
      <text:p text:style-name="Text_20_body"><text:a xlink:type="simple" xlink:href="https://www.ddws.de/brote:start" text:style-name="Internet_20_link" text:visited-style-name="Visited_20_Internet_20_Link">Brote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1::33:25</meta:creation-date>
    <dc:creator>Generated</dc:creator>
    <dc:date>2026-08-14T01::33:25</dc:date>
    <dc:language>en-US</dc:language>
    <meta:editing-cycles>1</meta:editing-cycles>
    <meta:editing-duration>PT0S</meta:editing-duration>
    <dc:title>brote:sauerteig-roggen-brot</dc:title>
  </office:meta>
</office:document-meta>
</file>