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acb92ce700e9d20fdb4e1452bd42497.jpg"/>
  <manifest:file-entry manifest:media-type="image/jpeg" manifest:full-path="Pictures/b839a3403ebdc6bc26319b3565a7143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rote:roggen-mischbrot"/><text:bookmark-start text:name="__RefHeading___roggenmischbrot_mit_kastanien-und_emmervollkornmehl_1"/><text:bookmark-start text:name="roggenmischbrot_mit_kastanien-und_emmervollkornmehl"/>Roggenmischbrot mit Kastanien-und Emmervollkornmehl<text:bookmark-end text:name="__RefHeading___roggenmischbrot_mit_kastanien-und_emmervollkornmehl_1"/><text:bookmark-end text:name="roggenmischbrot_mit_kastanien-und_emmervollkornmehl"/></text:h>
      <text:p text:style-name="Text_20_body"><draw:frame draw:style-name="media" draw:name="Roggenmischbrot mit Kastanien- und Emmermehl Legend" text:anchor-type="as-char" draw:z-index="0" svg:width="10.5833333333cm"><draw:text-box><text:p text:style-name="legendcenter"><draw:frame draw:style-name="media" draw:name="Roggenmischbrot mit Kastanien- und Emmermehl" text:anchor-type="as-char" draw:z-index="0" svg:width="10.5833333333cm" svg:height="7.9375cm"><draw:image xlink:href="Pictures/5acb92ce700e9d20fdb4e1452bd42497.jpg" xlink:type="simple" xlink:show="embed" xlink:actuate="onLoad"/></draw:frame>Roggenmischbrot mit Kastanien- und Emmermehl</text:p></draw:text-box></draw:frame>  <draw:frame draw:style-name="media" draw:name="1" text:anchor-type="as-char" draw:z-index="1" svg:width="10.5833333333cm" svg:height="7.9375cm"><draw:image xlink:href="Pictures/b839a3403ebdc6bc26319b3565a7143b.jpg" xlink:type="simple" xlink:show="embed" xlink:actuate="onLoad"/></draw:frame></text:p>
      <text:p text:style-name="Text_20_body">Diese Brote wurden Frei-Geschoben</text:p>
      <text:p text:style-name="Horizontal_20_Line"/>
      <text:p text:style-name="Text_20_body"><text:span text:style-name="Strong_20_Emphasis"> Info:</text:span><text:line-break/></text:p>
      <text:p text:style-name="Text_20_body"><text:span text:style-name="Strong_20_Emphasis"> Zutaten: </text:span> <text:line-break/>
400 gr. <text:a xlink:type="simple" xlink:href="https://www.ddws.de/brote:roggensauerteig" text:style-name="Internet_20_link" text:visited-style-name="Visited_20_Internet_20_Link">Roggensauerteig</text:a> <text:line-break/>
100 gr. Kastanienmehl <text:line-break/>
200 gr. Emmer-Vollkornmehl <text:line-break/>
300 gr. Roggen-Vollkornmehl <text:line-break/>
400 gr. Weizen-Vollkornmehl <text:line-break/>
12 gr. Hefe-Trocken (4 Messlöffelchen)<text:line-break/>
1 EL Rübenkraut <text:line-break/>
3 TL Salz <text:line-break/>
100 gr. Butter <text:line-break/>
1 TL Brotgewürz <text:line-break/>
500 ml Wasser <text:line-break/></text:p>
      <text:p text:style-name="Text_20_body"><text:span text:style-name="Strong_20_Emphasis"> Zubereitung:</text:span> <text:line-break/>
Lauwarmes Wasser mit Hefe,Rübenkraut, und Kastanienmehl in der Anschlag-Schüssel verrühren. Mehle darüber sieben und ca. 1 Std. an einem warmen Ort stehen lassen. Warme Butter, Gewürze und das ASG (Sauerteig) zugeben und alles zu einen glatten Teig 5 Min. verkneten. <text:line-break/>
Diesen Teig nun 2 Std. an einem warmen Ort gehen lassen. Den Teig nun einige male straff Falten. Portionieren und in die Gärkörbchen legen. Ein weiteres mal den Teig in den Körbchen ca. 50 Min. gehen lassen. <text:line-break/>
In dieser Zeit den Ofen mit dem Backblech auf 230°C aufheizen. Beim erreichen der Temperatur die Brote aus den Körbchen auf das heise Backblech kippen und einschieben. Sofort den Ofen Beschwaden. Die Temperatur auf 190°C senken und 45 Min. Backen. 20 Min. vor Backende noch einmal das Brot beschwaden.         </text:p>
      <text:p text:style-name="Text_20_body"><text:span text:style-name="Strong_20_Emphasis"> Tip: </text:span> <text:line-break/></text:p>
      <text:p text:style-name="Text_20_body"><text:span text:style-name="Strong_20_Emphasis"> Historie:</text:span> <text:line-break/>
13.4.2021 erstes Backen mit einem Super Ergebnis</text:p>
      <text:p text:style-name="Horizontal_20_Line"/>
      <text:p text:style-name="Text_20_body"><text:a xlink:type="simple" xlink:href="https://www.ddws.de/brote:start" text:style-name="Internet_20_link" text:visited-style-name="Visited_20_Internet_20_Link">Brote</text:a> <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05::41:27</meta:creation-date>
    <dc:creator>Generated</dc:creator>
    <dc:date>2026-08-16T05::41:27</dc:date>
    <dc:language>en-US</dc:language>
    <meta:editing-cycles>1</meta:editing-cycles>
    <meta:editing-duration>PT0S</meta:editing-duration>
    <dc:title>brote:roggen-mischbrot</dc:title>
  </office:meta>
</office:document-meta>
</file>