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fe80e3642fd6903b60931ae24203e1.jpg"/>
  <manifest:file-entry manifest:media-type="image/jpeg" manifest:full-path="Pictures/86110917f480f018610e85306b5265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kastenweisbrot"/><text:bookmark-start text:name="__RefHeading___kastenweisbrot_1"/><text:bookmark-start text:name="kastenweisbrot"/>Kastenweisbrot<text:bookmark-end text:name="__RefHeading___kastenweisbrot_1"/><text:bookmark-end text:name="kastenweisbrot"/></text:h>
      <text:p text:style-name="Text_20_body"><draw:frame draw:style-name="media" draw:name="Kasten-Weisbrot Legend" text:anchor-type="as-char" draw:z-index="0" svg:width="10.5833333333cm"><draw:text-box><text:p text:style-name="legendcenter"><draw:frame draw:style-name="media" draw:name="Kasten-Weisbrot" text:anchor-type="as-char" draw:z-index="0" svg:width="10.5833333333cm" svg:height="7.9375cm"><draw:image xlink:href="Pictures/3afe80e3642fd6903b60931ae24203e1.jpg" xlink:type="simple" xlink:show="embed" xlink:actuate="onLoad"/></draw:frame>Kasten-Weisbrot</text:p></draw:text-box></draw:frame> <draw:frame draw:style-name="media" draw:name="angeschnitten Legend" text:anchor-type="as-char" draw:z-index="0" svg:width="10.5833333333cm"><draw:text-box><text:p text:style-name="legendcenter"><draw:frame draw:style-name="media" draw:name="angeschnitten" text:anchor-type="as-char" draw:z-index="1" svg:width="10.5833333333cm" svg:height="7.9375cm"><draw:image xlink:href="Pictures/86110917f480f018610e85306b526537.jpg" xlink:type="simple" xlink:show="embed" xlink:actuate="onLoad"/></draw:frame>angeschnitten</text:p></draw:text-box></draw:frame> <text:line-break/></text:p>
      <text:p text:style-name="Preformatted_20_Text"> ... ein Brot welches immer wieder gerne bei uns gebacken wird.<text:s text:c="3"/></text:p>
      <text:p text:style-name="Horizontal_20_Line"/>
      <text:p text:style-name="Text_20_body"><text:span text:style-name="Strong_20_Emphasis">Zutaten:</text:span> <text:line-break/>
500 ml. Wasser <text:line-break/>
250 gr. Joghurt natur <text:line-break/>
250 ml. Milch <text:line-break/>
4 TL  = 14 gr. Hefe (trocken)
1 TL Zucker <text:line-break/>
1000 gr. Weizen-Mehl Type 405 <text:line-break/>
50 gr. Butter <text:line-break/>
3 TL Salz <text:line-break/>
2 TL Brotgewürz ( <text:a xlink:type="simple" xlink:href="https://www.ddws.de/brote:brotgewuerz" text:style-name="Internet_20_link" text:visited-style-name="Visited_20_Internet_20_Link">Rezept für ein Standart-Brotgewürz</text:a> ) <text:line-break/>
etwas Butter für die Form zum ausfetten <text:line-break/></text:p>
      <text:p text:style-name="Text_20_body"><text:span text:style-name="Strong_20_Emphasis">Zubereitung:</text:span> <text:line-break/>
Wasser, Joghurt, Milch und Hefe in der Knetschüssel geben und verrühren. Das Mehl oben auf sieben, Butter und die Gewürze dazu geben. Bevor dieses geknetet wird etwa 1 Std. zum aktivieren stehen lassen. Die Zutaten nun zu einem glatten Teig verkneten. Es sollte sich eine glatte Teig-Kugel bilden. <text:line-break/>
Diesen Teig nun 1 Std. gehen lassen. Es sollte sich etwa eine verdoppeltes Volumen bilden. <text:line-break/>
Diesen Teil nun auf Spannung falten und zu einem länglichem Teigling formen. In die gefetteten Kastenform legen, ein schneiden und ein weiteres mal ca. 30 Min. gehen lassen. <text:line-break/>
Die Form in den Ofen bei 230°C einschieben und bedampfen. Die Temperatur auf 160°C senken und 45 Min. backen. Das Brot aus die Form nehmen und ein weiteres mal für 5 Min. bei 200°C frei schieben und trocken backen. <text:line-break/></text:p>
      <text:p text:style-name="Text_20_body"><text:span text:style-name="Strong_20_Emphasis">Tip: </text:span> <text:line-break/>
bei den letztem Backen ein weiteres Mal bedampfen, dann bekommt das Brot Glanz.</text:p>
      <text:p text:style-name="Text_20_body"><text:span text:style-name="Strong_20_Emphasis">Historie:</text:span> <text:line-break/>
17.3.2021 für die Website und den Bildern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0::30:19</meta:creation-date>
    <dc:creator>Generated</dc:creator>
    <dc:date>2026-08-15T10::30:19</dc:date>
    <dc:language>en-US</dc:language>
    <meta:editing-cycles>1</meta:editing-cycles>
    <meta:editing-duration>PT0S</meta:editing-duration>
    <dc:title>brote:kastenweisbrot</dc:title>
  </office:meta>
</office:document-meta>
</file>