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e28c6c17dfa0e75d3e92205260b5a97.jpg"/>
  <manifest:file-entry manifest:media-type="image/jpeg" manifest:full-path="Pictures/678ce9e60f209b9a3e56802a6d5d0491.jpg"/>
  <manifest:file-entry manifest:media-type="image/jpeg" manifest:full-path="Pictures/3a5326f11eed3733f4cc4d6dea7de7dc.jpg"/>
  <manifest:file-entry manifest:media-type="image/jpeg" manifest:full-path="Pictures/c0e2af4eae4d12167f2acf48ac7a6c0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grill-kruste"/><text:bookmark-start text:name="__RefHeading___grill-kruste_brot_1"/><text:bookmark-start text:name="grill-kruste_brot"/>Grill-Kruste Brot<text:bookmark-end text:name="__RefHeading___grill-kruste_brot_1"/><text:bookmark-end text:name="grill-kruste_brot"/></text:h>
      <text:p text:style-name="Text_20_body">… ein Weizenbrot mit Sauerteig, welches etwas an ein Ciabatta-Brot erinnert.</text:p>
      <text:p text:style-name="Text_20_body"><draw:frame draw:style-name="media" draw:name="0" text:anchor-type="as-char" draw:z-index="0" svg:width="10.5833333333cm" svg:height="7.9375cm"><draw:image xlink:href="Pictures/6e28c6c17dfa0e75d3e92205260b5a97.jpg" xlink:type="simple" xlink:show="embed" xlink:actuate="onLoad"/></draw:frame>  <draw:frame draw:style-name="media" draw:name="1" text:anchor-type="as-char" draw:z-index="1" svg:width="10.5833333333cm" svg:height="7.9375cm"><draw:image xlink:href="Pictures/678ce9e60f209b9a3e56802a6d5d0491.jpg" xlink:type="simple" xlink:show="embed" xlink:actuate="onLoad"/></draw:frame> <text:line-break/>
Die Herstellung benötigt etwas Zeit, aber mit einer guten Planung bekommen Sie dafür ein echt gutes Brot.</text:p>
      <text:p text:style-name="Horizontal_20_Line"/>
      <text:p text:style-name="Text_20_body"><text:span text:style-name="Strong_20_Emphasis">Zutaten:</text:span><text:line-break/>
diese sind nach der Teigführung auf geführt.<text:line-break/></text:p>
      <text:p text:style-name="Text_20_body">Vorteig:<text:line-break/>
2 gr. Hefe <text:line-break/>
130 ml Wasser 20°C <text:line-break/>
130 gr. Weizenmehl 550 <text:line-break/></text:p>
      <text:p text:style-name="Text_20_body">Sauerteig:<text:line-break/>
65 gr. Wasser zimmerwarm <text:line-break/>
65 gr. Weizenmehl 550 <text:line-break/>
1 TL Anstellgut (Roggen) <text:line-break/></text:p>
      <text:p text:style-name="Text_20_body">Quellteig: <text:line-break/>
265 gr. Wasser 50°C <text:line-break/>
460 gr. Weizenmehl 550 <text:line-break/></text:p>
      <text:p text:style-name="Text_20_body">Hauptteig: <text:line-break/>
5 gr. Hefe<text:line-break/>
15 gr. Salz <text:line-break/>
15 gr. Olivenöl <text:line-break/></text:p>
      <text:p text:style-name="Horizontal_20_Line"/>
      <text:p text:style-name="Text_20_body"><text:span text:style-name="Strong_20_Emphasis"> Zubereitung: </text:span> <text:line-break/></text:p>
      <text:p text:style-name="Text_20_body"><text:span text:style-name="Strong_20_Emphasis">Vorteig</text:span> Zutaten in eine Schüssel geben, mit einem Spachtel vermengen. Mit einer Folie abdecken und etwa 10 - 12 Std. bei Raumtemperatur reifen lassen.<text:line-break/><draw:frame draw:style-name="media" draw:name="2" text:anchor-type="as-char" draw:z-index="2" svg:width="5.29166666667cm" style:rel-width="100%" svg:height="3.96875cm" style:rel-height="scale"><draw:image xlink:href="Pictures/3a5326f11eed3733f4cc4d6dea7de7dc.jpg" xlink:type="simple" xlink:show="embed" xlink:actuate="onLoad"/></draw:frame> <text:line-break/></text:p>
      <text:p text:style-name="Text_20_body"><text:span text:style-name="Strong_20_Emphasis">Sauerteig </text:span> Zutaten in eine Schüssel geben und vermischen. Mit einer Folie abdecken und 10 - 12 Std. bei Raumtemperatur reifen lassen.<text:line-break/><draw:frame draw:style-name="media" draw:name="3" text:anchor-type="as-char" draw:z-index="3" svg:width="5.29166666667cm" style:rel-width="100%" svg:height="3.96875cm" style:rel-height="scale"><draw:image xlink:href="Pictures/c0e2af4eae4d12167f2acf48ac7a6c00.jpg" xlink:type="simple" xlink:show="embed" xlink:actuate="onLoad"/></draw:frame> <text:line-break/></text:p>
      <text:p text:style-name="Text_20_body"><text:span text:style-name="Strong_20_Emphasis">Quellteig</text:span> Wasser 50°C mit Mehl zu einer homogenen Masse vermengen. mit einer Folie abdecken und 30 Min. bei Raumpemperatur (20 - 22°C) ruhen lassen.</text:p>
      <text:p text:style-name="Text_20_body"><text:span text:style-name="Strong_20_Emphasis">Hauptteig</text:span> Zutaten in eine gr. Schüssel geben. Vorteig, Sauerteig und Quellteig zugeben und alles zu einen homogenen Teig einarbeiten (25 - 25°C). Mit einer Folie oder Deckel abdecken. <text:line-break/>
3 Std. bei Raumteperatur ruhen lassen. Nach 1 Std. und nach der 2. Std. den Teig dehnen und falten. Wenn sich das Teigvolumen etwa verdoppelt hat, den Teig straff aber dennoch schonend rundwirken. Mit dem Schluss nach unten in ein Gärkorb setzen. <text:line-break/>
8 - 12 Std. im Kühlschrank (6-7°C) reifen lassen.<text:line-break/></text:p>
      <text:p text:style-name="Text_20_body"><text:span text:style-name="Strong_20_Emphasis">Backen</text:span><text:line-break/>
Den Backofen mit dem GusseisenTopf auf 250°C vorheizen. <text:line-break/>
In dieser Zeit den Teig bei Raumtemperatur etwa um 50% bis max. 75% aufgehen lassen. Den Teigling nun mit dem „Schluss“ nach oben in den GusseisenTopf kippen. <text:line-break/>
Die Ofen-Temperatur auf 230°C reduzieren und 40 Min. mit Deckel backen. Den Deckel abnehmen und weitere 15 Min. backen. Den Laib aus dem Topf nehmen und auf einem Gitterrost auskühlen lassen.    </text:p>
      <text:p text:style-name="Text_20_body"><text:span text:style-name="Strong_20_Emphasis">Tip: / Alternative:</text:span><text:line-break/>
Den Laib bei 250°C auf einem gut vorgeheiztem Backstein backen und kräftig bedampfen. Nach 5 - 10 Min. die Temperatur auf 220°C senken und ca. 55 MIn. fertig backen.</text:p>
      <text:p text:style-name="Text_20_body"><text:span text:style-name="Strong_20_Emphasis">Historie:</text:span><text:line-break/>
23.2.21 erster Versuch im Topf</text:p>
      <text:p text:style-name="Horizontal_20_Line"/>
      <text:p text:style-name="Text_20_body"><text:a xlink:type="simple" xlink:href="https://www.ddws.de/brote:start" text:style-name="Internet_20_link" text:visited-style-name="Visited_20_Internet_20_Link">Brote</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18:20</meta:creation-date>
    <dc:creator>Generated</dc:creator>
    <dc:date>2026-08-16T09::18:20</dc:date>
    <dc:language>en-US</dc:language>
    <meta:editing-cycles>1</meta:editing-cycles>
    <meta:editing-duration>PT0S</meta:editing-duration>
    <dc:title>brote:grill-kruste</dc:title>
  </office:meta>
</office:document-meta>
</file>