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ote:focaccia"/><text:bookmark-start text:name="__RefHeading___focaccia_1"/><text:bookmark-start text:name="focaccia"/>Focaccia<text:bookmark-end text:name="__RefHeading___focaccia_1"/><text:bookmark-end text:name="focaccia"/></text:h>
      <text:p text:style-name="Text_20_body">… von Pizzaiolo Luigi <text:line-break/>
Die Römer nannten sie panis focācius „in der Herdasche gebackenes Brot“, im Gegensatz zum panis furnācius, dem im Ofen gebackenen Brot. Mitunter wird sie als ein Vorläufer der Pizza angesehen. Focaccia gilt als ligurische Spezialität insbesondere der Metropolitanstadt Genua. Es gibt Varianten in der gesamten italienischen Küche. <text:line-break/>Meine Variante ist mit Tomate, Basilikum und Salzflocken. Diese passt perfekt zu einem hochwertigem Olivenöl zum dippen und etwas Hard-Käse z.B. Pecorino und eingelegten Tomaten mit Oliven.  </text:p>
      <text:p text:style-name="Text_20_body"><text:span text:style-name="Strong_20_Emphasis">Zutaten:</text:span> für zwei Backbleche<text:line-break/>
1 kg Mehl Type 405 <text:line-break/>
700 ml Wasser <text:line-break/>
30 g Salz <text:line-break/>
20 g Olivenöl <text:line-break/>
5 g Hefe <text:line-break/></text:p>
      <text:p text:style-name="Text_20_body"><text:span text:style-name="Strong_20_Emphasis">Zubereitung:</text:span> <text:line-break/></text:p>
      <text:p text:style-name="Text_20_body"><text:span text:style-name="Strong_20_Emphasis">Tip:</text:span> <text:line-break/></text:p>
      <text:p text:style-name="Text_20_body"><text:span text:style-name="Strong_20_Emphasis">Historie:</text:span> <text:line-break/></text:p>
      <text:p text:style-name="Horizontal_20_Line"/>
      <text:p text:style-name="Text_20_body"><text:a xlink:type="simple" xlink:href="https://www.ddws.de/brote:start" text:style-name="Internet_20_link" text:visited-style-name="Visited_20_Internet_20_Link">Brote</text:a> <text:line-break/>
<text:a xlink:type="simple" xlink:href="https://www.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08::40:24</meta:creation-date>
    <dc:creator>Generated</dc:creator>
    <dc:date>2026-08-16T08::40:24</dc:date>
    <dc:language>en-US</dc:language>
    <meta:editing-cycles>1</meta:editing-cycles>
    <meta:editing-duration>PT0S</meta:editing-duration>
    <dc:title>brote:focaccia</dc:title>
  </office:meta>
</office:document-meta>
</file>