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rote:100_roggenvollkornbrot"/><text:bookmark-start text:name="__RefHeading___roggenvollkorn_brot_1"/><text:bookmark-start text:name="roggenvollkorn_brot"/>100% Roggenvollkorn Brot<text:bookmark-end text:name="__RefHeading___roggenvollkorn_brot_1"/><text:bookmark-end text:name="roggenvollkorn_brot"/></text:h>
      <text:p text:style-name="Horizontal_20_Line"/>
      <text:p text:style-name="Text_20_body"><text:span text:style-name="Strong_20_Emphasis">Zutaten:</text:span> für 3 Kastenbrote <text:line-break/>
<text:span text:style-name="Emphasis">Vollkornsauerteig:</text:span> <text:line-break/>
300 g Roggenvollkornmehl <text:line-break/>
300 g Wasser<text:line-break/>
30 g Anstellgut<text:line-break/></text:p>
      <text:p text:style-name="Text_20_body"><text:span text:style-name="Emphasis">Hauptteig:</text:span> <text:line-break/>
630 g reifer Vollkornsauerteig <text:line-break/>
500 g Roggenvollkornmehl<text:line-break/>
300 g Wasser <text:line-break/>
16 g Meersalz <text:line-break/>
7 g Hefe (Vorsicht: erst gegen Ende der ersten Mischphase) <text:line-break/></text:p>
      <text:p text:style-name="Text_20_body"><text:span text:style-name="Strong_20_Emphasis">Zubereitung:</text:span> <text:line-break/>
Alle Zutaten außer Hefe im langsamen Gang 20 Minuten mischen (Hefe erste kurz vor Ende der Mischzeit beimengen). <text:line-break/>
Danach wird eine 30 Minuten lange Ruhezeit eingelegt. Anschließend wird der Teig weitere 10 Minuten am langsamen Gang gemischt. Um dem Teig die gewünschte Teigfestigkeit zu geben, ggf. kann noch einmal Wasser nachgeschüttet werden. <text:line-break/>
Der Teig reift nun für weitere 20 Minuten im Kessel, und wird danach in drei gleich große Teile geteilt. Rund wirken und sofort in einen Backrahmen legen, mit Mehl bestauben und auf gare stellen. <text:line-break/></text:p>
      <text:p text:style-name="Text_20_body"><text:span text:style-name="Strong_20_Emphasis">Tip:</text:span></text:p>
      <text:p text:style-name="Text_20_body"><text:span text:style-name="Strong_20_Emphasis">Historie:</text:span> <text:line-break/></text:p>
      <text:p text:style-name="Horizontal_20_Line"/>
      <text:p text:style-name="Text_20_body"><text:a xlink:type="simple" xlink:href="https://www.ddws.de/brote:start" text:style-name="Internet_20_link" text:visited-style-name="Visited_20_Internet_20_Link">Brote</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18::09:56</meta:creation-date>
    <dc:creator>Generated</dc:creator>
    <dc:date>2026-08-11T18::09:56</dc:date>
    <dc:language>en-US</dc:language>
    <meta:editing-cycles>1</meta:editing-cycles>
    <meta:editing-duration>PT0S</meta:editing-duration>
    <dc:title>brote:100_roggenvollkornbrot</dc:title>
  </office:meta>
</office:document-meta>
</file>