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roetchen:weizenmisch-broetchen"/><text:bookmark-start text:name="__RefHeading___weizen-mischbroetchen_1"/><text:bookmark-start text:name="weizen-mischbroetchen"/>Weizen-Mischbrötchen<text:bookmark-end text:name="__RefHeading___weizen-mischbroetchen_1"/><text:bookmark-end text:name="weizen-mischbroetchen"/></text:h>
      <text:p text:style-name="Text_20_body">… ein Brötchen welches ich selber entwickelt habe. Das Besondere ist der recht hohe Butteranteil und die Zugabe von Milch. Eine Übernacht-Stockgare ergibt die besondere Krumenstruktur. </text:p>
      <text:p text:style-name="Horizontal_20_Line"/>
      <text:p text:style-name="Text_20_body"><text:span text:style-name="Strong_20_Emphasis">Zutaten:</text:span> für 10 Brötchen á 90g <text:line-break/>
400 g Mehl Type 405 <text:line-break/>
100 g. Roggenmehl Type 610 <text:line-break/>
150 ml Milch <text:line-break/>
160 ml Wasser <text:line-break/>
10 g Salz <text:line-break/>
20 g Hefe <text:line-break/>
100 g Butter <text:line-break/>
1 Tl Zucker <text:line-break/>
1 Tl Backmalz <text:line-break/>
1 Tl Brotgewürz 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15::33:20</meta:creation-date>
    <dc:creator>Generated</dc:creator>
    <dc:date>2026-09-01T15::33:20</dc:date>
    <dc:language>en-US</dc:language>
    <meta:editing-cycles>1</meta:editing-cycles>
    <meta:editing-duration>PT0S</meta:editing-duration>
    <dc:title>broetchen:weizenmisch-broetchen</dc:title>
  </office:meta>
</office:document-meta>
</file>