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8e11f2143ea963896dab4938099fcb.jpeg"/>
  <manifest:file-entry manifest:media-type="image/jpeg" manifest:full-path="Pictures/ad1bf6608cc67177a6f137b2f8d02e15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etchen:aufbackbroetchen"/><text:bookmark-start text:name="__RefHeading___broetchen_von_patrick_zimmer_1"/><text:bookmark-start text:name="broetchen_von_patrick_zimmer"/>Brötchen von Patrick Zimmer<text:bookmark-end text:name="__RefHeading___broetchen_von_patrick_zimmer_1"/><text:bookmark-end text:name="broetchen_von_patrick_zimmer"/></text:h>
      <text:p text:style-name="Text_20_body">… ein schnelles Brötchenrezept, welches wenig Zutaten benötigt und ohne viel Kneten schnell zusammengemischt  wird. Damit stehen diesen knusprigen und <text:span text:style-name="Strong_20_Emphasis">fluffigen</text:span> Genuss zum Frühstück nichts mehr im Wege. <text:line-break/>
Dieses Rezept muss nicht lange gekenetet werden. <text:line-break/>
<draw:frame draw:style-name="media" draw:name="0" text:anchor-type="as-char" draw:z-index="0" svg:width="9.26041666667cm" style:rel-width="100%" svg:height="9.85915050287cm" style:rel-height="scale"><draw:image xlink:href="Pictures/c98e11f2143ea963896dab4938099fcb.jpeg" xlink:type="simple" xlink:show="embed" xlink:actuate="onLoad"/></draw:frame> <draw:frame draw:style-name="media" draw:name="1" text:anchor-type="as-char" draw:z-index="1" svg:width="10.5833333333cm" svg:height="8.98921875cm"><draw:image xlink:href="Pictures/ad1bf6608cc67177a6f137b2f8d02e15.jpeg" xlink:type="simple" xlink:show="embed" xlink:actuate="onLoad"/></draw:frame></text:p>
      <text:p text:style-name="Text_20_body"><text:span text:style-name="Strong_20_Emphasis">Zutaten:</text:span> für 8 Brötchen<text:line-break/>
500 g Weizenmehl 550er <text:line-break/>
10 g Salz <text:line-break/>
10 g Zucker <text:line-break/>
10 g Hefe <text:line-break/>
350 g Wasser kalt <text:line-break/></text:p>
      <text:p text:style-name="Text_20_body">etwas Öl für die Gärbox</text:p>
      <text:p text:style-name="Text_20_body"><text:span text:style-name="Strong_20_Emphasis"> Zubereitung:</text:span> <text:line-break/></text:p>
      <text:p text:style-name="Text_20_body">Hefe mit Wasser, Zucker auflösen und für einige Minuten „anspringen“ lassen. <text:line-break/>
Weitere Zutaen zugeben und verkneten. den recht weichen und feuchten Teig in eine gefettete Box geben und abgedeckt für 12 - 16 Std. im Kühlschrank ruhen / fermentieren lassen. <text:line-break/>
Backofen auf 230°C Ober-/Unterhitze aufheizen. Nach dem der Teig gezogen ist diesen nun einige Minuten aklimatisieren: Arbeitsplatte und den Teig bemehlen. Diesen nun auf die Arbeitfläche stürzen. Mit einen Spachtel/Teigkarte in 8 Stücke teilen. Die Teiglinge nun von den Ecken her nach oben schlagen und die „Naht“ etwas zusammen drücken. Die Brötchen auf ein Backpapier absetzen und mit Dampf auf ein Backstahl / Backstein absetzen und für 10 min. anbacken. Dann auf 210°C die Temperatur senken und weitere 10 Min., bis zur gewünschten bräune, fertig backen.   </text:p>
      <text:p text:style-name="Text_20_body"><text:span text:style-name="Strong_20_Emphasis">Tip:</text:span> <text:line-break/>
nach 10 Min. die Brötchen herausnehmen und abkühlen lassen. Dann können diese eingefrohren und bei Bedarf für 10 Min Aufgebacken werden. Der Backofen braucht hierzu nicht aufgeheizt werden.</text:p>
      <text:p text:style-name="Text_20_body"><text:span text:style-name="Strong_20_Emphasis">Histrorie:</text:span> <text:line-break/>
22.11.2025 erster Versuch</text:p>
      <text:p text:style-name="Horizontal_20_Line"/>
      <text:p text:style-name="Text_20_body"><text:a xlink:type="simple" xlink:href="https://www.ddws.de/broetchen" text:style-name="Internet_20_link" text:visited-style-name="Visited_20_Internet_20_Link">Brötchen</text:a>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53:26</meta:creation-date>
    <dc:creator>Generated</dc:creator>
    <dc:date>2026-09-14T06::53:26</dc:date>
    <dc:language>en-US</dc:language>
    <meta:editing-cycles>1</meta:editing-cycles>
    <meta:editing-duration>PT0S</meta:editing-duration>
    <dc:title>broetchen:aufbackbroetchen</dc:title>
  </office:meta>
</office:document-meta>
</file>