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fb1d492230f8d997c7dd581c797878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ilagen:semmel-kloesse"/><text:bookmark-start text:name="__RefHeading___semmel-kloesse_knoedel_1"/><text:bookmark-start text:name="semmel-kloesse_knoedel"/>Semmel-Klöße / Knödel<text:bookmark-end text:name="__RefHeading___semmel-kloesse_knoedel_1"/><text:bookmark-end text:name="semmel-kloesse_knoedel"/></text:h>
      <text:p text:style-name="Text_20_body">… in diesem Fall auch als Servierten-Knödel zu bereitet. Das Rezept kann genauso gut als Knödel verwendet werden. Dann werden keine Stangen geformt, sondern die Klöße kommen direkt in gesalzenem kochendes Wasser oder Brühe.</text:p>
      <text:p text:style-name="Text_20_body"><draw:frame draw:style-name="media" draw:name="0" text:anchor-type="as-char" draw:z-index="0" svg:width="10.5833333333cm" svg:height="7.9375cm"><draw:image xlink:href="Pictures/afb1d492230f8d997c7dd581c797878b.jpg" xlink:type="simple" xlink:show="embed" xlink:actuate="onLoad"/></draw:frame></text:p>
      <text:p text:style-name="Horizontal_20_Line"/>
      <text:p text:style-name="Text_20_body"><text:span text:style-name="Strong_20_Emphasis"> Info:</text:span><text:line-break/>
Die Klöße in Stangen zubereitet. Diese sind dann prima als Vorbereitung, auch für den Tief-Kühler geeignet. \\Wenn mal Semmeln getrocknete Brötchen, oder ähnliches, übrig bleiben ist es eine exzellente Zweitverwendung.  </text:p>
      <text:p text:style-name="Text_20_body"><text:span text:style-name="Strong_20_Emphasis">Zutaten:</text:span> <text:line-break/>
250 gr. Semmeln oder Laugengebäck <text:line-break/>
250 ml Milch <text:line-break/>
2 st. Eier <text:line-break/>
3 EL Paniermehl <text:line-break/>
Salz, Pfeffer, Nuskatnuss <text:line-break/>
4 EL Petersilie gehackt <text:line-break/>
2 EL Zwiebelwürfel glaciert <text:line-break/></text:p>
      <text:p text:style-name="Text_20_body"><text:span text:style-name="Strong_20_Emphasis">Zubereitung:</text:span><text:line-break/>
Trockene Semmeln / Brötchen und/oder Laugengebäck in Würfel/Scheiben schneiden, mit lauwarmer Milch übergießen und weichen lassen. Eier, sowie die Gewürze und weitere Zutaten zugeben und zu einem Teig verarbeiten.</text:p>
      <text:p text:style-name="Text_20_body">Die Semmel-masse zu einer Stange formen und auf eine Klarsichtfolie legen. (ca. 5cm Durchmesser) <text:line-break/>
Nun mit der Klarsichtfolie fest zu einer Roulade rollen. Die Enden gut verdrehen. Diese „Knößelstange“ nun mit Alu-Folie erneut stramm um wickeln und die Enden verschließen. <text:line-break/></text:p>
      <text:p text:style-name="Text_20_body">Diese Stangen nun in leicht kochendem Wasser 25 Min. gar ziehen lassen.<text:line-break/>Stangen auf ein Blech legen und etwas kühlen lassen. Die noch warmen/heißen Semmel-Stangen von den Folien befreien und in ca. 1,5 cm. dicke Scheiben schneiden.<text:line-break/>Diese Scheiben nun in Butter von beiden Seiten anbraten und servieren. </text:p>
      <text:p text:style-name="Horizontal_20_Line"/>
      <text:p text:style-name="Text_20_body"><text:span text:style-name="Strong_20_Emphasis">Historie:</text:span> <text:line-break/>
24.1.2021 für dieses Rezept mit Bildern erstellt:</text:p>
      <text:p text:style-name="Horizontal_20_Line"/>
      <text:p text:style-name="Text_20_body"><text:a xlink:type="simple" xlink:href="https://www.ddws.de/beilagen:start" text:style-name="Internet_20_link" text:visited-style-name="Visited_20_Internet_20_Link">Beilagen</text:a>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06::28:57</meta:creation-date>
    <dc:creator>Generated</dc:creator>
    <dc:date>2026-08-13T06::28:57</dc:date>
    <dc:language>en-US</dc:language>
    <meta:editing-cycles>1</meta:editing-cycles>
    <meta:editing-duration>PT0S</meta:editing-duration>
    <dc:title>beilagen:semmel-kloesse</dc:title>
  </office:meta>
</office:document-meta>
</file>