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248012a9672e8c9e3638da1d37c08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cken_kuchen:rueblietorte"/><text:bookmark-start text:name="__RefHeading___rueblie-torte_aus_der_schweiz_1"/><text:bookmark-start text:name="rueblie-torte_aus_der_schweiz"/>Rüblie-Torte aus der Schweiz<text:bookmark-end text:name="__RefHeading___rueblie-torte_aus_der_schweiz_1"/><text:bookmark-end text:name="rueblie-torte_aus_der_schweiz"/></text:h>
      <text:p text:style-name="Text_20_body"><draw:frame draw:style-name="media" draw:name="0" text:anchor-type="as-char" draw:z-index="0" svg:width="16.9333333333cm" svg:height="13.7054166667cm"><draw:image xlink:href="Pictures/26248012a9672e8c9e3638da1d37c08f.jpeg" xlink:type="simple" xlink:show="embed" xlink:actuate="onLoad"/></draw:frame> <text:line-break/>
Diese Rüeblitorte mit Frischkäsequarkfüllung kommt genau richtig zum Osternachmittagskaffee: sie ist extrem saftig, aromatisch und einfach nur köstlich!</text:p>
      <text:p text:style-name="Horizontal_20_Line"/>
      <text:p text:style-name="Text_20_body"><text:span text:style-name="Strong_20_Emphasis">Zutaten:</text:span> <text:line-break/>
<text:span text:style-name="Emphasis">Für Kuchenmasse</text:span> <text:line-break/>
4 Eiweiss<text:line-break/>
1 Prise Salz<text:line-break/>
70 g Kristallzucker<text:line-break/>
4 Eigelbe<text:line-break/>
1 Prise Salz<text:line-break/>
50 g Kristallzucker<text:line-break/>
150 g Butter weich<text:line-break/>
50 g Vollmilch<text:line-break/>
100 g Haselnüsse, gemahlen<text:line-break/>
etwas Orangenabrieb<text:line-break/>
180 g Weissmehl (Weizenmehl Type 550)<text:line-break/>
14 g Backpulver<text:line-break/>
240 g Karotten, gerieben (Rüebli geraffelt)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backen_kuchen" text:style-name="Internet_20_link" text:visited-style-name="Visited_20_Internet_20_Link">backen_kuchen: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9::13:09</meta:creation-date>
    <dc:creator>Generated</dc:creator>
    <dc:date>2026-09-02T19::13:09</dc:date>
    <dc:language>en-US</dc:language>
    <meta:editing-cycles>1</meta:editing-cycles>
    <meta:editing-duration>PT0S</meta:editing-duration>
    <dc:title>backen_kuchen:rueblietorte</dc:title>
  </office:meta>
</office:document-meta>
</file>